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playground:testpage"/><text:bookmark-start text:name="__RefHeading___srtghsrth_1"/><text:bookmark-start text:name="srtghsrth"/>srtghsrth<text:bookmark-end text:name="__RefHeading___srtghsrth_1"/><text:bookmark-end text:name="srtghsrth"/></text:h>
      <text:p text:style-name="Text_20_body">sthsrth
srthsrth
srthsrthsrth</text:p>
      <text:p text:style-name="Text_20_body"><text:a xlink:type="simple" xlink:href="http://studentski-izvjestaji.zesoi.fer.hr/lib/exe/fetch.php?media=playground:dreambook.rar" text:style-name="Internet_20_link" text:visited-style-name="Visited_20_Internet_20_Link">R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testpage</dc:title>
  </office:meta>
</office:document-meta>
</file>