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baze"/><text:bookmark-start text:name="__RefHeading___baze_znanstvenih_radova_1"/><text:bookmark-start text:name="baze_znanstvenih_radova"/>Baze znanstvenih radova<text:bookmark-end text:name="__RefHeading___baze_znanstvenih_radova_1"/><text:bookmark-end text:name="baze_znanstvenih_radova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Baza  </text:p>
          </table:table-cell>
          <table:table-cell office:value-type="string" table:style-name="tableheader">
            <text:p text:style-name="Table_20_Heading">  Pristup (login)  </text:p>
          </table:table-cell>
          <table:table-cell office:value-type="string" table:style-name="tableheader">
            <text:p text:style-name="Table_20_Heading">  Sadržaj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apps.webofknowledge.com/CCC_GeneralSearch_input.do?product=CCC&amp;search_mode=GeneralSearch" text:style-name="Internet_20_link" text:visited-style-name="Visited_20_Internet_20_Link">Current Contents</text:a>  </text:p>
          </table:table-cell>
          <table:table-cell office:value-type="string" table:style-name="tablecell">
            <text:p text:style-name="tablealignleft">s FERa ili bilo gdje nakon registracije  </text:p>
          </table:table-cell>
          <table:table-cell office:value-type="string" table:style-name="tablecell">
            <text:p text:style-name="tablealigncenter">  Abstract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apps.webofknowledge.com/WOS_GeneralSearch_input.do?product=WOS&amp;search_mode=GeneralSearch" text:style-name="Internet_20_link" text:visited-style-name="Visited_20_Internet_20_Link">SCI-Exp, SSCI</text:a>  </text:p>
          </table:table-cell>
          <table:table-cell office:value-type="string" table:style-name="tablecell">
            <text:p text:style-name="tablealignleft">s  FERa ili bilo gdje nakon registracije  </text:p>
          </table:table-cell>
          <table:table-cell office:value-type="string" table:style-name="tablecell">
            <text:p text:style-name="tablealigncenter">  Abstract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scopus.com/home.url" text:style-name="Internet_20_link" text:visited-style-name="Visited_20_Internet_20_Link">SCOPUS</text:a>  </text:p>
          </table:table-cell>
          <table:table-cell office:value-type="string" table:style-name="tablecell">
            <text:p text:style-name="tablealignleft">s FERa </text:p>
          </table:table-cell>
          <table:table-cell office:value-type="string" table:style-name="tablecell">
            <text:p text:style-name="tablealigncenter">  Full text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gateway.ovid.com/ovidweb.cgi?T=JS&amp;NEWS=n&amp;MODE=ovid&amp;PAGE=main&amp;D=insz" text:style-name="Internet_20_link" text:visited-style-name="Visited_20_Internet_20_Link">INSPEC</text:a>  </text:p>
          </table:table-cell>
          <table:table-cell office:value-type="string" table:style-name="tablecell">
            <text:p text:style-name="tablealignleft">s FERa </text:p>
          </table:table-cell>
          <table:table-cell office:value-type="string" table:style-name="tablecell">
            <text:p text:style-name="tablealigncenter">  Abstract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ieeexplore.ieee.org/Xplore/guesthome.jsp" text:style-name="Internet_20_link" text:visited-style-name="Visited_20_Internet_20_Link">IEEE Explore</text:a>  </text:p>
          </table:table-cell>
          <table:table-cell office:value-type="string" table:style-name="tablecell">
            <text:p text:style-name="tablealignleft">za full text s FERa , inače samo abstract  </text:p>
          </table:table-cell>
          <table:table-cell office:value-type="string" table:style-name="tablecell">
            <text:p text:style-name="tablealigncenter">  Full text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dl.acm.org/dl.cfm" text:style-name="Internet_20_link" text:visited-style-name="Visited_20_Internet_20_Link">ACM  Digital Library</text:a>  </text:p>
          </table:table-cell>
          <table:table-cell office:value-type="string" table:style-name="tablecell">
            <text:p text:style-name="tablealignleft">s FERa   </text:p>
          </table:table-cell>
          <table:table-cell office:value-type="string" table:style-name="tablecell">
            <text:p text:style-name="tablealigncenter">  Abstract    </text:p>
          </table:table-cell>
        </table:table-row>
      </table:table>
      <text:p text:style-name="Text_20_body">Još popularnih baza može se naći u: <text:a xlink:type="simple" xlink:href="http://www.online-baze.hr/" text:style-name="Internet_20_link" text:visited-style-name="Visited_20_Internet_20_Link">Centar za online baze podataka</text:a>.</text:p>
      <text:p text:style-name="Text_20_body">Dodatna korisna mjesta za pretragu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Ime  </text:p>
          </table:table-cell>
          <table:table-cell office:value-type="string" table:style-name="tableheader">
            <text:p text:style-name="Table_20_Heading">  Pristup  </text:p>
          </table:table-cell>
          <table:table-cell office:value-type="string" table:style-name="tableheader">
            <text:p text:style-name="Table_20_Heading">  Sadržaj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www.deepdyve.com/" text:style-name="Internet_20_link" text:visited-style-name="Visited_20_Internet_20_Link">DeepDyve</text:a>  </text:p>
          </table:table-cell>
          <table:table-cell office:value-type="string" table:style-name="tablecell">
            <text:p text:style-name="tablealignleft">Bilo gdje, ima opciju free preview uz besplatnu registraciju  </text:p>
          </table:table-cell>
          <table:table-cell office:value-type="string" table:style-name="tablecell">
            <text:p text:style-name="tablealignleft">Full text  </text:p>
          </table:table-cell>
        </table:table-row>
      </table:table>
      <text:p text:style-name="Text_20_body">Koliko se koja baza kod nas cijeni možete pročitati u <text:a xlink:type="simple" xlink:href="http://narodne-novine.nn.hr/clanci/sluzbeni/2005_07_84_1633.html" text:style-name="Internet_20_link" text:visited-style-name="Visited_20_Internet_20_Link">Narodnim novinam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baze</dc:title>
  </office:meta>
</office:document-meta>
</file>