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bruno_humic:mp_dnevnik"/><text:bookmark-start text:name="__RefHeading___ogledni_studentstudentski_radovi_na_nov_nacin_1"/><text:bookmark-start text:name="ogledni_studentstudentski_radovi_na_nov_nacin"/>Ogledni Student: Studentski radovi na nov način<text:bookmark-end text:name="__RefHeading___ogledni_studentstudentski_radovi_na_nov_nacin_1"/><text:bookmark-end text:name="ogledni_studentstudentski_radovi_na_nov_nacin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4.2_-_8.2.2014_3"/><text:bookmark-start text:name="tjedan_4.2_-_8.2.2014"/>1. tjedan (4.2 - 8.2.2014.)<text:bookmark-end text:name="__RefHeading___tjedan_4.2_-_8.2.2014_3"/><text:bookmark-end text:name="tjedan_4.2_-_8.2.2014"/></text:h>
      <text:p text:style-name="Text_20_body">U prvom tjednu rada cilj je bio upoznati se sa osnovama asemblera za MS Windows operacijski sustav. U tu svrhu prošao sam seriju videa na stranici SecurityTube.net kako bi se prisjetio temeljnih stvari vezanih za asembler na MS Windows i Linux okruženju. Serije videa koje sam gledao mogu se na navedenoj stranici pronaći pod nazivima “Windows Assembly Language” i “Linux Assembly Megaprimer”.</text:p>
      <text:p text:style-name="Horizontal_20_Line"/>
      <text:h text:style-name="Heading_20_4" text:outline-level="4"><text:bookmark-start text:name="__RefHeading___tjedan_10.2_-_18.2.2014_4"/><text:bookmark-start text:name="tjedan_10.2_-_18.2.2014"/>2. tjedan (10.2 - 18.2.2014.)<text:bookmark-end text:name="__RefHeading___tjedan_10.2_-_18.2.2014_4"/><text:bookmark-end text:name="tjedan_10.2_-_18.2.2014"/></text:h>
      <text:h text:style-name="Heading_20_5" text:outline-level="5"><text:bookmark-start text:name="__RefHeading___dosadasnji_rad_5"/><text:bookmark-start text:name="dosadasnji_rad"/>Dosadašnji rad<text:bookmark-end text:name="__RefHeading___dosadasnji_rad_5"/><text:bookmark-end text:name="dosadasnji_rad"/></text:h>
      <text:p text:style-name="Text_20_body">Ovaj tjedan uglavnom sam se bavio proučavanjem raznih materijala vezanih za reverzni inženjering. Preciznije, većinu vremena proveo sam čitajući određena poglavlja iz knjiga “Reversing, Secrets Of Reverse Engineering” i “Practical Malware Analysis”. U poglavljima “Foundations” i “Low-Level Software” iz prve knjige naučio sam osnovne pojmove i tehnike vezane za reverzni inženjering te sam se prisjetio asemblerskog jezika. U poglavlju “Windows Fundamentals” dobio sam uvid u arhitekturu Windows operacijskog sustava te sam se polagano počeo privikavati na Windows API pošto ću se baviti analizom zloćudnih programa na tom operacijskom sustavu.
U knjizi “Practical Malware Analysis” prošao sam poglavlje vezano za prepoznavanje tipičnih dijelova programskog jezika C u asembleru. Tako sam naučio kako prepoznati razne vrste petlji (for, while), grananja (if...else, switch), strukture, povezane liste te polja. Osim toga, u navedenom poglavlju upoznao sam se i sa osnovnim vrstama poziva funkcija u asembleru (engl. calling conventions). Nakon što sam prošao navedena poglavlja te dobio određene temelje iz područja reverznog inženjerstva, pribavio sam IDA Pro alat za rastavljanje (engl. dissasembler). Radi se o jednom od najpoznatijih alata za analizu asemblera te sam u poglavlju “IDA PRO” u knjizi “Practical Malware Analysis” naučio osnove za korištenje tog alata.</text:p>
      <text:h text:style-name="Heading_20_5" text:outline-level="5"><text:bookmark-start text:name="__RefHeading___daljnji_koraci_6"/><text:bookmark-start text:name="daljnji_koraci"/>Daljnji koraci<text:bookmark-end text:name="__RefHeading___daljnji_koraci_6"/><text:bookmark-end text:name="daljnji_koraci"/></text:h>
      <text:p text:style-name="Text_20_body">U sljedećem tjednu planiram se više orijentirati na praksu. Iz tog razloga upoznati ću se sa alatima vezanima za debugging i decompile na Windows operacijskom sustavu. Kako bi dobio dobar uvid u te alate proći ću poglavlje “Reversing Tools” u knjizi “Reversing, Secrets Of Reverse Engineering”. Također, krenuti ću sa proučavanjem Olldbg debuggera te rješavati neke jednostavnije zadatke iz područja reverznog inženjeringa. </text:p>
      <text:p text:style-name="Horizontal_20_Line"/>
      <text:h text:style-name="Heading_20_4" text:outline-level="4"><text:bookmark-start text:name="__RefHeading___tjedan_4.11_-_10.11.2013_7"/><text:bookmark-start text:name="tjedan_4.11_-_10.11.2013"/>3. tjedan (4.11 - 10.11.2013.)<text:bookmark-end text:name="__RefHeading___tjedan_4.11_-_10.11.2013_7"/><text:bookmark-end text:name="tjedan_4.11_-_10.11.2013"/></text:h>
      <text:h text:style-name="Heading_20_5" text:outline-level="5"><text:bookmark-start text:name="__RefHeading___dosadasnji_rad_8"/><text:bookmark-start text:name="dosadasnji_rad1"/>Dosadašnji rad<text:bookmark-end text:name="__RefHeading___dosadasnji_rad_8"/><text:bookmark-end text:name="dosadasnji_rad1"/></text:h>
      <text:h text:style-name="Heading_20_5" text:outline-level="5"><text:bookmark-start text:name="__RefHeading___daljnji_koraci_9"/><text:bookmark-start text:name="daljnji_koraci1"/>Daljnji koraci<text:bookmark-end text:name="__RefHeading___daljnji_koraci_9"/><text:bookmark-end text:name="daljnji_koraci1"/></text:h>
      <text:p text:style-name="Horizontal_20_Line"/>
      <text:h text:style-name="Heading_20_4" text:outline-level="4"><text:bookmark-start text:name="__RefHeading___tjedan_11.11_-_17.11.2013_10"/><text:bookmark-start text:name="tjedan_11.11_-_17.11.2013"/>4. tjedan (11.11 - 17.11.2013.)<text:bookmark-end text:name="__RefHeading___tjedan_11.11_-_17.11.2013_10"/><text:bookmark-end text:name="tjedan_11.11_-_17.11.2013"/></text:h>
      <text:h text:style-name="Heading_20_5" text:outline-level="5"><text:bookmark-start text:name="__RefHeading___dosadasnji_rad_11"/><text:bookmark-start text:name="dosadasnji_rad2"/>Dosadašnji rad<text:bookmark-end text:name="__RefHeading___dosadasnji_rad_11"/><text:bookmark-end text:name="dosadasnji_rad2"/></text:h>
      <text:p text:style-name="Horizontal_20_Line"/>
      <text:h text:style-name="Heading_20_4" text:outline-level="4"><text:bookmark-start text:name="__RefHeading___tjedan_18.11_-_24.11.2013_12"/><text:bookmark-start text:name="tjedan_18.11_-_24.11.2013"/>5. tjedan (18.11 - 24.11.2013.)<text:bookmark-end text:name="__RefHeading___tjedan_18.11_-_24.11.2013_12"/><text:bookmark-end text:name="tjedan_18.11_-_24.11.2013"/></text:h>
      <text:h text:style-name="Heading_20_5" text:outline-level="5"><text:bookmark-start text:name="__RefHeading___dosadasnji_rad_13"/><text:bookmark-start text:name="dosadasnji_rad3"/>Dosadašnji rad<text:bookmark-end text:name="__RefHeading___dosadasnji_rad_13"/><text:bookmark-end text:name="dosadasnji_rad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bruno_humic:mp_dnevnik</dc:title>
  </office:meta>
</office:document-meta>
</file>