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edhem_avdagic:ea_ps_l_2018"/><text:bookmark-start text:name="__RefHeading___dns_rebinding_edhem_avdagic_1"/><text:bookmark-start text:name="dns_rebinding_edhem_avdagic"/>DNS rebinding (Edhem Avdagić)<text:bookmark-end text:name="__RefHeading___dns_rebinding_edhem_avdagic_1"/><text:bookmark-end text:name="dns_rebinding_edhem_avdagic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Preformatted_20_Text"><text:s text:c="6"/>Zadatak je:<text:line-break/><text:s text:c="14"/>- istražiti vrstu napada/ranjivosti poznatu pod imenom DNS rebinding,<text:line-break/><text:s text:c="14"/>- jasno objasniti kako taj napad funkcionira<text:line-break/><text:s text:c="14"/>- i pripremiti demonstraciju napada.<text:line-break/><text:s text:c="6"/>Seminarski rad treba kroz tekst odgovoriti na sljedeća pitanja te dati primjere i jasne ilustracije:<text:line-break/><text:s text:c="14"/>Što je to IP adresa, što je domena/domensko ime, može li više domena pokazivati na jednu IP adresu?<text:line-break/><text:s text:c="14"/>Može li se više Web stranica na različitim domenama nalaziti na istoj IP adresi?<text:line-break/><text:s text:c="14"/>U takvoj situaciji, kako Web poslužitelj zna koju Web stranicu treba poslužiti? Kako tada funkcioniraju drugi Web mehanizmi, primjerice HTTP kolačići?<text:line-break/><text:s text:c="14"/>Što je to "same-origin policy", za što služi, kako funkcionira?<text:line-break/><text:s text:c="14"/>Što je to DNS rebinding napad/ranjivost, kako funkcionira?<text:line-break/><text:s text:c="14"/>Koji su primjeri DNS rebinding ranjivosti iz prakse (npr. u nekom poznatom softveru)?<text:line-break/><text:s text:c="6"/>Pripremiti demonstraciju napada za prezentaciju seminarskog rada.</text:p>
      <text:list text:style-name="Numbering_20_1" text:continue-numbering="false">
        <text:list-item>
          <text:p text:style-name="Numbering_20_1_Content_First"> općeniti savjet za ovu temu: prvo proučite napad i pripremite demonstraciju, pa kada Vam je jasno kako funkcionira, krenite na pisanje</text:p>
        </text:list-item>
        <text:list-item>
          <text:p text:style-name="Numbering_20_1_Content"> neki korisni izvori:</text:p>
          <text:list text:style-name="Numbering_20_1">
            <text:list-item>
              <text:p text:style-name="Numbering_20_1_Content"> općenito o DNS rebindingu: <text:a xlink:type="simple" xlink:href="https://medium.com/@brannondorsey/attacking-private-networks-from-the-internet-with-dns-rebinding-ea7098a2d325" text:style-name="Internet_20_link" text:visited-style-name="Visited_20_Internet_20_Link">https://medium.com/@brannondorsey/attacking-private-networks-from-the-internet-with-dns-rebinding-ea7098a2d325</text:a></text:p>
            </text:list-item>
            <text:list-item>
              <text:p text:style-name="Numbering_20_1_Content_Last"> korisna stranica za izradu demonstracije ranjivosti: <text:a xlink:type="simple" xlink:href="https://lock.cmpxchg8b.com/rebinder.html" text:style-name="Internet_20_link" text:visited-style-name="Visited_20_Internet_20_Link">https://lock.cmpxchg8b.com/rebinder.html</text:a></text:p>
            </text:list-item>
          </text:list>
        </text:list-item>
      </text:list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 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 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edhem_avdagic:ea_ps_l_2018</dc:title>
  </office:meta>
</office:document-meta>
</file>