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filip_stokovic:fs_dnevnik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9._-_15.10.2017_2"/><text:bookmark-start text:name="tjedan_9._-_15.10.2017"/>1. tjedan (9. - 15.10.2017.)<text:bookmark-end text:name="__RefHeading___tjedan_9._-_15.10.2017_2"/><text:bookmark-end text:name="tjedan_9._-_15.10.2017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p text:style-name="Text_20_body">Na sastanku s mentorom i asistentima privukla me tema koja se bavi pluginovima. Kao primjer, meni i kolegi Zahranu, dan je plugin koji prelaženjem pokazivača preko riječi ispisuje opis i značenje te riječi.</text:p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p text:style-name="Text_20_body">Proučiti rad plugina te njegove mogućnosti.</text:p>
      <text:p text:style-name="Horizontal_20_Line"/>
      <text:h text:style-name="Heading_20_4" text:outline-level="4"><text:bookmark-start text:name="__RefHeading___tjedan_16._-_22.10.2017_5"/><text:bookmark-start text:name="tjedan_16._-_22.10.2017"/>2. tjedan (16. - 22.10.2017.)<text:bookmark-end text:name="__RefHeading___tjedan_16._-_22.10.2017_5"/><text:bookmark-end text:name="tjedan_16._-_22.10.2017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8"/><text:bookmark-start text:name="tjedan_datumi"/>3. tjedan (datumi)<text:bookmark-end text:name="__RefHeading___tjedan_datumi_8"/><text:bookmark-end text:name="tjedan_datumi"/></text:h>
      <text:h text:style-name="Heading_20_5" text:outline-level="5"><text:bookmark-start text:name="__RefHeading___dosadasnji_rad_9"/><text:bookmark-start text:name="dosadasnji_rad2"/>Dosadašnji rad<text:bookmark-end text:name="__RefHeading___dosadasnji_rad_9"/><text:bookmark-end text:name="dosadasnji_rad2"/></text:h>
      <text:h text:style-name="Heading_20_5" text:outline-level="5"><text:bookmark-start text:name="__RefHeading___daljnji_koraci_10"/><text:bookmark-start text:name="daljnji_koraci2"/>Daljnji koraci<text:bookmark-end text:name="__RefHeading___daljnji_koraci_10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stokovic:fs_dnevnik</dc:title>
  </office:meta>
</office:document-meta>
</file>