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udenti:hrvoje_bek:disaster_net"/><text:bookmark-start text:name="__RefHeading___hrvoje_bek_1"/><text:bookmark-start text:name="hrvoje_bek"/>Hrvoje Bek<text:bookmark-end text:name="__RefHeading___hrvoje_bek_1"/><text:bookmark-end text:name="hrvoje_bek"/></text:h>
      <text:h text:style-name="Heading_20_3" text:outline-level="3"><text:bookmark-start text:name="__RefHeading___disaster_network_2"/><text:bookmark-start text:name="disaster_network"/>Disaster network<text:bookmark-end text:name="__RefHeading___disaster_network_2"/><text:bookmark-end text:name="disaster_network"/></text:h>
      <text:p text:style-name="Text_20_body">Potrebno proučiti arhitekturu ad-hoc mreža. Treba uzeti u obzir da prilikom oštećenja/nepostojanja konvencionalne mreže korisnici imaju pristup svakodnevnim uređajima za bežićnu komunikaciju. U skladu s tim potrebno je osmisliti arhitekturu ad-hoc mreže te servis za razmjenu jednostavnih poruka pritom vodeći računa o napanju iste mreže te jednostavnosti uporabe. Također je potrebno napraviti servis za izmjenu poruka između članova te mreže.</text:p>
      <text:h text:style-name="Heading_20_3" text:outline-level="3"><text:bookmark-start text:name="__RefHeading___zadatak_3"/><text:bookmark-start text:name="zadatak"/>Zadatak<text:bookmark-end text:name="__RefHeading___zadatak_3"/><text:bookmark-end text:name="zadatak"/></text:h>
      <text:p text:style-name="Text_20_body">Potrebno je izraditi ad-hoc mrežu koristeći široko dostupne uređaje (mobiteli, računala, tableti...) kako bi se nadoknadio gubitak komunikacije preko postojeće mrežne infrastrukture uslijed nepredviđenih događaja</text:p>
      <text:p text:style-name="Horizontal_20_Line"/>
      <table:table table:style-name="Table">
        <table:table-column/>
        <table:table-row>
          <table:table-cell office:value-type="string" table:style-name="tablecell">
            <text:p text:style-name="tablealignleft"> <text:a xlink:type="simple" xlink:href="http://studentski-izvjestaji.zesoi.fer.hr/doku.php?id=studenti:hvroje_bek:hb_dnevnik" text:style-name="Internet_20_link" text:visited-style-name="Visited_20_Internet_20_Link">Dnevnik rada</text:a> </text:p>
          </table:table-cell>
        </table:table-row>
      </table:table>
      <text:p text:style-name="Horizontal_20_Line"/>
      <text:h text:style-name="Heading_20_3" text:outline-level="3"><text:bookmark-start text:name="__RefHeading___plan_rada_4"/><text:bookmark-start text:name="plan_rada"/>Plan rada<text:bookmark-end text:name="__RefHeading___plan_rada_4"/><text:bookmark-end text:name="plan_rada"/></text:h>
      <text:list text:style-name="Numbering_20_1" text:continue-numbering="false">
        <text:list-item>
          <text:p text:style-name="Numbering_20_1_Content_First"> proučiti arhitekturu ad-hoc mreža</text:p>
        </text:list-item>
        <text:list-item>
          <text:p text:style-name="Numbering_20_1_Content"> proučiti komunikaciju između čvorova u ad-hoc mreži</text:p>
        </text:list-item>
        <text:list-item>
          <text:p text:style-name="Numbering_20_1_Content"> potražiti radove na sličnu ili istu temu te moguća postojeća rješenja</text:p>
        </text:list-item>
        <text:list-item>
          <text:p text:style-name="Numbering_20_1_Content"> proučiti mogućnosti uređaja koji bi bili uključeni u mrežu te njihovu interoperabilnost</text:p>
        </text:list-item>
        <text:list-item>
          <text:p text:style-name="Numbering_20_1_Content_Last"> proučiti mogućnost slanja/primanja poruka unutar ad-hoc mreže</text:p>
        </text:list-item>
      </text:list>
      <text:h text:style-name="Heading_20_3" text:outline-level="3"><text:bookmark-start text:name="__RefHeading___rezultat_5"/><text:bookmark-start text:name="rezultat"/>Rezultat<text:bookmark-end text:name="__RefHeading___rezultat_5"/><text:bookmark-end text:name="rezultat"/></text:h>
      <text:h text:style-name="Heading_20_3" text:outline-level="3"><text:bookmark-start text:name="__RefHeading___zakljucak_6"/><text:bookmark-start text:name="zakljucak"/>Zaključak<text:bookmark-end text:name="__RefHeading___zakljucak_6"/><text:bookmark-end text:name="zakljucak"/></text:h>
      <text:h text:style-name="Heading_20_3" text:outline-level="3"><text:bookmark-start text:name="__RefHeading___prijedlog_za_daljnje_istrazivanje_7"/><text:bookmark-start text:name="prijedlog_za_daljnje_istrazivanje"/>Prijedlog za daljnje istraživanje<text:bookmark-end text:name="__RefHeading___prijedlog_za_daljnje_istrazivanje_7"/><text:bookmark-end text:name="prijedlog_za_daljnje_istrazivanj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hrvoje_bek:disaster_net</dc:title>
  </office:meta>
</office:document-meta>
</file>