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iris_veronika_celic:ivc_start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8.-14.10.2012_2"/><text:bookmark-start text:name="tjedan_8.-14.10.2012"/>1. tjedan (8.-14.10.2012.)<text:bookmark-end text:name="__RefHeading___tjedan_8.-14.10.2012_2"/><text:bookmark-end text:name="tjedan_8.-14.10.2012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p text:style-name="Text_20_body">*održana su dva sastanka s mentorom mg.Paletom na kojima su se razmatrale moguće teme za završni rad </text:p>
      <text:p text:style-name="Text_20_body">*obavila sam osnovne korake za kvalitetan početak pisanja završnog rada:</text:p>
      <text:list text:style-name="List_20_1" text:continue-numbering="false">
        <text:list-item>
          <text:p text:style-name="List_20_1_Content_First">upoznavanje sa studentovom radnom stranicom (wiki) za kontinuirano praćenje rada</text:p>
        </text:list-item>
        <text:list-item>
          <text:p text:style-name="List_20_1_Content">instalacija programa za sistematizaciju bibliografskih podataka - Zotero</text:p>
        </text:list-item>
        <text:list-item>
          <text:p text:style-name="List_20_1_Content_Last">upoznavanje s Centrom za online baze podataka i Google znalcem (Google scholar)</text:p>
        </text:list-item>
      </text:list>
      <text:p text:style-name="Text_20_body">*od strane asistenta Petrovića u dogovoru s mg.Paletom poslani su mi prvi zadaci koji zahtjevaju manje izmjene web aplikacije za feedback na predavanju - Auress - <text:a xlink:type="simple" xlink:href="http://www.auress.org" text:style-name="Internet_20_link" text:visited-style-name="Visited_20_Internet_20_Link">www.auress.org</text:a></text:p>
      <text:p text:style-name="Text_20_body">ZADACI SU SLJEDEĆI: </text:p>
      <text:p text:style-name="Text_20_body">*kod ne radi ako ga se stavi na proizvoljnu lokaciju zbog apsolutnog zadavanja URLova te je potrebno odgovarajuce linije (linkanje drugih stranica u kodu) izmijeniti kako bi navedeno bilo moguće</text:p>
      <text:p text:style-name="Text_20_body">*urediti otvaranje QR koda: klikom na ikonu QR koda na ekranu treba se pojaviti veliki QR kod u novom prozoru koji bi publici na predavanju omogucio da se lakse ulogira na stranicu za glasanje (trenutno se QR kod generira i otvori ali kao nova stranica sa slikom)</text:p>
      <text:p text:style-name="Text_20_body">*urediti otvaranje povećanog URLa: isto kao i kod QR koda, klikom na Room ID trebao bi se u novom prozoru otvoriti URL tranice za glasanje (trenutno ne funkcionira na željeni način iz nepoznatih razloga)</text:p>
      <text:p text:style-name="Text_20_body">*urediti download rezultata: klikom na odgovarajuću tipku predavač bi trebao moći preuzeti rezultate glasanja (trenutno ne funkcionira na željeni način iz nepoznatih razloga)</text:p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p text:style-name="Text_20_body">*obaviti izmjene u kodu Auress-a
*na sljedećem sastanku odrediti temu završnog rada</text:p>
      <text:h text:style-name="Heading_20_4" text:outline-level="4"><text:bookmark-start text:name="__RefHeading___tjedan_15.-21.10.2012_5"/><text:bookmark-start text:name="tjedan_15.-21.10.2012"/>2. tjedan (15.-21.10.2012.)<text:bookmark-end text:name="__RefHeading___tjedan_15.-21.10.2012_5"/><text:bookmark-end text:name="tjedan_15.-21.10.2012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p text:style-name="Text_20_body">*17.listopada održan je sastanak kojem su prisustvovali mg.Pale te asistent Petrović</text:p>
      <text:p text:style-name="Text_20_body">*razmatrana su rješenja za željene izmjene Auress-a </text:p>
      <text:p text:style-name="Text_20_body">*pridodan zahtjev: rezultat statistike odgovora studenata potrebno je pratiti “uživo” (riješiti s AJAX-Asynchronous JavaScript)</text:p>
      <text:p text:style-name="Text_20_body">*instaliran Firebug za pomoć u programiranju</text:p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p text:style-name="Text_20_body"> *upoznavanje sa svim mogućnostima jezika PHP i HTML
(LITERATURA: Rasmus Lerdorf &amp; Kevin Tatroe: Programming PHP, Crystopher Schmitt &amp; Kyle Simpson S:HTML5 Cookbook, <text:a xlink:type="simple" xlink:href="http://www.w3schools.com" text:style-name="Internet_20_link" text:visited-style-name="Visited_20_Internet_20_Link">www.w3schools.com</text:a>)</text:p>
      <text:p text:style-name="Text_20_body"> *završiti izmjene u Auress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ris_veronika_celic:ivc_start</dc:title>
  </office:meta>
</office:document-meta>
</file>