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ivan_bilic:ib_dnevnik"/><text:bookmark-start text:name="__RefHeading___ivan_bilicslabosti_i_eksploatacije_modernog_cpu_1"/><text:bookmark-start text:name="ivan_bilicslabosti_i_eksploatacije_modernog_cpu"/>Ivan Bilić: Slabosti i eksploatacije modernog CPU<text:bookmark-end text:name="__RefHeading___ivan_bilicslabosti_i_eksploatacije_modernog_cpu_1"/><text:bookmark-end text:name="ivan_bilicslabosti_i_eksploatacije_modernog_cpu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8_3"/><text:bookmark-start text:name="tjedan_11.-17.3.2018"/>1. tjedan (11.-17.3.2018.)<text:bookmark-end text:name="__RefHeading___tjedan_11.-17.3.2018_3"/><text:bookmark-end text:name="tjedan_11.-17.3.2018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Održan je sastanak s mentorom, dogovoreno je da imam manevarskog prostora dodatno istražiti temu OS-kernel exploita da odaberem na koji točno način ću temu obraditi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Istražit ću navedenu temu na općoj razini i proučiti ključne detalje, uložiti vrijeme da utvrdim na koji točno način ću koncipirati rad.</text:p>
      <text:p text:style-name="Horizontal_20_Line"/>
      <text:h text:style-name="Heading_20_4" text:outline-level="4"><text:bookmark-start text:name="__RefHeading___tjedan_18.-24.3.2018_6"/><text:bookmark-start text:name="tjedan_18.-24.3.2018"/>2. tjedan (18.-24.3.2018.)<text:bookmark-end text:name="__RefHeading___tjedan_18.-24.3.2018_6"/><text:bookmark-end text:name="tjedan_18.-24.3.2018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Nekoliko sam dana istraživao temu detaljno, shvatio da mi razvoj i implementacija exploita za kernel OS-a nije dovoljno zanimljiva iz razloga koje sam prijavio mentoru. Međutim, otkrio sam aktualnu temu slabosti i exploita određenih karakteristika mnogih distribucija modernih komercijalnih procesora i shvatio da je vrlo inteligentna i zanimljiva (i zahtjevna), a pritom je i dalje povezana sa temom koju smo prvotno dogovorili. Našao sam službene izvore i dokumente potrebne za analizu te konsolidirao svoju ideju rada. Predložio sam svoj okvir mentoru.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Pričekat ću mišljenje i savjete mentora prije no što krenem u konkretnu realizaciju rada.</text:p>
      <text:p text:style-name="Horizontal_20_Line"/>
      <text:h text:style-name="Heading_20_4" text:outline-level="4"><text:bookmark-start text:name="__RefHeading___tjedan_25.-31.3.2018_9"/><text:bookmark-start text:name="tjedan_25.-31.3.2018"/>3. tjedan (25.-31.3.2018)<text:bookmark-end text:name="__RefHeading___tjedan_25.-31.3.2018_9"/><text:bookmark-end text:name="tjedan_25.-31.3.2018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p text:style-name="Text_20_body">Daljnji korac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ivan_bilic:ib_dnevnik</dc:title>
  </office:meta>
</office:document-meta>
</file>