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jeton_fejza:jf3_dnevnik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3.10.2014_-_19.10.2014_2"/><text:bookmark-start text:name="tjedan_13.10.2014_-_19.10.2014"/>1. tjedan (13.10.2014 - 19.10.2014)<text:bookmark-end text:name="__RefHeading___tjedan_13.10.2014_-_19.10.2014_2"/><text:bookmark-end text:name="tjedan_13.10.2014_-_19.10.2014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list text:style-name="List_20_1" text:continue-numbering="false">
        <text:list-item>
          <text:p text:style-name="List_20_1_Content_First"> Bio sam na prvom sastanku za projekt gdje je bilo dogovoreno koja će biti tema projekta</text:p>
        </text:list-item>
        <text:list-item>
          <text:p text:style-name="List_20_1_Content"> Pripremio sam i namjestio postavke za softversku podršku na računalu za daljnji rad (FileZilla, XAMPP, NetBeans)</text:p>
        </text:list-item>
        <text:list-item>
          <text:p text:style-name="List_20_1_Content"> Prošao sam kroz diplomski rad Josipa Petrića i izvadio najbitnije bilješke</text:p>
        </text:list-item>
        <text:list-item>
          <text:p text:style-name="List_20_1_Content"> Upoznao se sa implementacijom Lecto alata</text:p>
        </text:list-item>
        <text:list-item>
          <text:p text:style-name="List_20_1_Content_Last"> Upogonio i testirao Lecto na vlastitom računalu na Apache localhostu preko XAMPP alata</text:p>
        </text:list-item>
      </text:list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list text:style-name="List_20_1" text:continue-numbering="false">
        <text:list-item>
          <text:p text:style-name="LastListParagraph_List_20_1_Content_First"> Rješavati redom zadatke projekta krenuvši od upogonjavanja nove verzije jwplayera</text:p>
        </text:list-item>
      </text:list>
      <text:p text:style-name="Horizontal_20_Line"/>
      <text:h text:style-name="Heading_20_4" text:outline-level="4"><text:bookmark-start text:name="__RefHeading___tjedan_20.10.2014_-_26.10.2014_5"/><text:bookmark-start text:name="tjedan_20.10.2014_-_26.10.2014"/>2. tjedan (20.10.2014 - 26.10.2014)<text:bookmark-end text:name="__RefHeading___tjedan_20.10.2014_-_26.10.2014_5"/><text:bookmark-end text:name="tjedan_20.10.2014_-_26.10.2014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list text:style-name="List_20_1" text:continue-numbering="false">
        <text:list-item>
          <text:p text:style-name="List_20_1_Content_First"> Istražio kako inicijalizirati player u novoj verziji jwplayera</text:p>
        </text:list-item>
        <text:list-item>
          <text:p text:style-name="List_20_1_Content"> Upogonio LeCTo s novom verzijom jwplayera</text:p>
        </text:list-item>
        <text:list-item>
          <text:p text:style-name="List_20_1_Content"> Testirao na Mozilli, Chromeu i IE-u, zaključio da trenutno player funkcionira samo na mozilli</text:p>
        </text:list-item>
        <text:list-item>
          <text:p text:style-name="List_20_1_Content_Last"> Sinkronizacija takodjer na novom jwplayeru ne radi</text:p>
        </text:list-item>
      </text:list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list text:style-name="List_20_1" text:continue-numbering="false">
        <text:list-item>
          <text:p text:style-name="List_20_1_Content_First"> Upogoniti novi jwplayer u svim browserima</text:p>
        </text:list-item>
        <text:list-item>
          <text:p text:style-name="List_20_1_Content"> Srediti sinkronizaciju</text:p>
        </text:list-item>
        <text:list-item>
          <text:p text:style-name="List_20_1_Content_Last"> Nastaviti rješavanje zadataka</text:p>
        </text:list-item>
      </text:list>
      <text:p text:style-name="Horizontal_20_Line"/>
      <text:h text:style-name="Heading_20_4" text:outline-level="4"><text:bookmark-start text:name="__RefHeading___tjedan_datumi_8"/><text:bookmark-start text:name="tjedan_datumi"/>3. tjedan (datumi)<text:bookmark-end text:name="__RefHeading___tjedan_datumi_8"/><text:bookmark-end text:name="tjedan_datumi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3_dnevnik</dc:title>
  </office:meta>
</office:document-meta>
</file>