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eton_fejza:jf3_start"/><text:bookmark-start text:name="__RefHeading___jeton_fejza_1"/><text:bookmark-start text:name="jeton_fejza"/>Jeton Fejza<text:bookmark-end text:name="__RefHeading___jeton_fejza_1"/><text:bookmark-end text:name="jeton_fejza"/></text:h>
      <text:h text:style-name="Heading_20_3" text:outline-level="3"><text:bookmark-start text:name="__RefHeading___unaprjedenje_i_optimizacije_sustava_lecto_player_2"/><text:bookmark-start text:name="unaprjedenje_i_optimizacije_sustava_lecto_player"/>Unaprjeđenje i optimizacije sustava LeCTo Player<text:bookmark-end text:name="__RefHeading___unaprjedenje_i_optimizacije_sustava_lecto_player_2"/><text:bookmark-end text:name="unaprjedenje_i_optimizacije_sustava_lecto_player"/></text:h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U okviru projekta potrebno je istražiti, predložiti , implementirati i dokumentirati rješenje za sljedeće probleme:</text:p>
      <text:list text:style-name="List_20_1" text:continue-numbering="false">
        <text:list-item>
          <text:p text:style-name="List_20_1_Content_First"> (upoznavanje s LeCTo Playerom i organizacijom datoteka)</text:p>
        </text:list-item>
        <text:list-item>
          <text:p text:style-name="List_20_1_Content"> upogonjavanje nove verzije jwplayera (6.x) najprije za Firefox, a potom i za IE i Chrome</text:p>
          <text:list text:style-name="List_20_1">
            <text:list-item>
              <text:p text:style-name="List_20_1_Content"> LeCTo koristi jwplayer 5.x za izvodenje video fajlova. Trenutno stvar radi samo u Firefoxu. Trenutna inicijalizacija pšlayera vidi se u index.html fajlu.</text:p>
            </text:list-item>
            <text:list-item>
              <text:p text:style-name="List_20_1_Content"> Trebalo bi promijeniti tu inicijalizaciju tako da radi s novim jwplayerom (6.x), najprije u Firefoxu, a potom dodat podrsku i za inicijalizaciju u drugim browserima. </text:p>
            </text:list-item>
          </text:list>
        </text:list-item>
        <text:list-item>
          <text:p text:style-name="List_20_1_Content"> unaprijeđenje sinkronizacijskog mehanizma</text:p>
        </text:list-item>
        <text:list-item>
          <text:p text:style-name="List_20_1_Content"> podešavanje postavki otvaranja i prikaza prozora</text:p>
        </text:list-item>
        <text:list-item>
          <text:p text:style-name="List_20_1_Content"> dodavanje podrske za .cce fajlove s apsolutnim vremenskim oznakama</text:p>
        </text:list-item>
        <text:list-item>
          <text:p text:style-name="List_20_1_Content_Last"> (koristenje novije inacice jwplayera)</text:p>
        </text:list-item>
      </text:list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jeton_fejza:jf3_dnevnik" text:style-name="Internet_20_link" text:visited-style-name="Visited_20_Internet_20_Link">Dnevnik rada</text:a> </text:p>
          </table:table-cell>
        </table:table-row>
      </table:table>
      <text:p text:style-name="Horizontal_20_Line"/>
      <text:p text:style-name="Text_20_body"><text:a xlink:type="simple" xlink:href="http://diana.zesoi.fer.hr/~jfejza/" text:style-name="Internet_20_link" text:visited-style-name="Visited_20_Internet_20_Link">Dokumentacija</text:a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3_start</dc:title>
  </office:meta>
</office:document-meta>
</file>