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jeton_fejza:jf4_dnevnik"/><text:bookmark-start text:name="__RefHeading___jeton_fejzaprogramsko_rjesenje_za_snimanje_predavanja_temeljeno_na_ffmpeg_alatu_1"/><text:bookmark-start text:name="jeton_fejzaprogramsko_rjesenje_za_snimanje_predavanja_temeljeno_na_ffmpeg_alatu"/>Jeton Fejza:Programsko rješenje za snimanje predavanja temeljeno na FFmpeg alatu<text:bookmark-end text:name="__RefHeading___jeton_fejzaprogramsko_rjesenje_za_snimanje_predavanja_temeljeno_na_ffmpeg_alatu_1"/><text:bookmark-end text:name="jeton_fejzaprogramsko_rjesenje_za_snimanje_predavanja_temeljeno_na_ffmpeg_alatu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09.-15.3.2013_3"/><text:bookmark-start text:name="tjedan_09.-15.3.2013"/>1. tjedan (09.-15.3.2013.)<text:bookmark-end text:name="__RefHeading___tjedan_09.-15.3.2013_3"/><text:bookmark-end text:name="tjedan_09.-15.3.2013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list text:style-name="List_20_1" text:continue-numbering="false">
        <text:list-item>
          <text:p text:style-name="List_20_1_Content_First"> Skinuo sam projekt starog lectoa i maknuo sve dijelove vezane uz VLC i vlcj library</text:p>
        </text:list-item>
        <text:list-item>
          <text:p text:style-name="List_20_1_Content"> Promijenio par stvari da se program moze samo pokrenuti i brojati sekunde</text:p>
        </text:list-item>
        <text:list-item>
          <text:p text:style-name="List_20_1_Content"> Istrazio projekt i njegovu strukturu za daljnji rad</text:p>
        </text:list-item>
        <text:list-item>
          <text:p text:style-name="List_20_1_Content_Last"> Podesio sam repozitorij na Gitu i pushao gore</text:p>
        </text:list-item>
      </text:list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list text:style-name="List_20_1" text:continue-numbering="false">
        <text:list-item>
          <text:p text:style-name="List_20_1_Content_First"> Podesiti lokalizaciju</text:p>
        </text:list-item>
        <text:list-item>
          <text:p text:style-name="List_20_1_Content_Last"> Istraziti pozivanje ffmpega iz jave</text:p>
        </text:list-item>
      </text:list>
      <text:p text:style-name="Horizontal_20_Line"/>
      <text:h text:style-name="Heading_20_4" text:outline-level="4"><text:bookmark-start text:name="__RefHeading___tjedan_16.-22.3.2013_6"/><text:bookmark-start text:name="tjedan_16.-22.3.2013"/>2. tjedan (16.-22.3.2013.)<text:bookmark-end text:name="__RefHeading___tjedan_16.-22.3.2013_6"/><text:bookmark-end text:name="tjedan_16.-22.3.2013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list text:style-name="List_20_1" text:continue-numbering="false">
        <text:list-item>
          <text:p text:style-name="List_20_1_Content_First"> Maknuo sam scale opciju sa GUI-a za konfiguraciju, podesio GUI</text:p>
        </text:list-item>
        <text:list-item>
          <text:p text:style-name="List_20_1_Content_Last"> Podesen record button zasada da samo broji i da ne poziva druge metode</text:p>
        </text:list-item>
      </text:list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list text:style-name="List_20_1" text:continue-numbering="false">
        <text:list-item>
          <text:p text:style-name="List_20_1_Content_First"> Omoguciti ispravno listanje uredjaja za snimanje uz pomoc FFMPEG alata</text:p>
        </text:list-item>
        <text:list-item>
          <text:p text:style-name="List_20_1_Content_Last"> Upogoniti FFMPEG encoding na snimanju</text:p>
        </text:list-item>
      </text:list>
      <text:p text:style-name="Horizontal_20_Line"/>
      <text:h text:style-name="Heading_20_4" text:outline-level="4"><text:bookmark-start text:name="__RefHeading___tjedan_23.3-29.3.2015_9"/><text:bookmark-start text:name="tjedan_23.3-29.3.2015"/>3. tjedan (23.3-29.3.2015)<text:bookmark-end text:name="__RefHeading___tjedan_23.3-29.3.2015_9"/><text:bookmark-end text:name="tjedan_23.3-29.3.2015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list text:style-name="List_20_1" text:continue-numbering="false">
        <text:list-item>
          <text:p text:style-name="List_20_1_Content_First"> Omogucio sam pozivanje FFMPEG naredbi za listanje dostupnih uredjaja za snimanje</text:p>
        </text:list-item>
        <text:list-item>
          <text:p text:style-name="List_20_1_Content"> Podesio sam parametre i parsao string koji se dobiva</text:p>
        </text:list-item>
        <text:list-item>
          <text:p text:style-name="List_20_1_Content"> Prilagodio sam GUI tako da prikazuje imena stvarnih uredjaja dobivenih od FFMPEG naredbe</text:p>
        </text:list-item>
        <text:list-item>
          <text:p text:style-name="List_20_1_Content_Last"> Podesio da radi na Windows i Mac platformama</text:p>
        </text:list-item>
      </text:list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  <text:list text:style-name="List_20_1" text:continue-numbering="false">
        <text:list-item>
          <text:p text:style-name="List_20_1_Content_First"> Ispravno podesiti putanje FFMPEG-a i napraviti interakciju s korisnikom u vezi te putanje</text:p>
        </text:list-item>
        <text:list-item>
          <text:p text:style-name="List_20_1_Content_Last"> Prouciti zatim implementirati FFMPEG naredbe za snimanje na odabranim uredjajim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jeton_fejza:jf4_dnevnik</dc:title>
  </office:meta>
</office:document-meta>
</file>