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eton_fejza:jf4_start"/><text:bookmark-start text:name="__RefHeading___jeton_fejza_1"/><text:bookmark-start text:name="jeton_fejza"/>Jeton Fejza<text:bookmark-end text:name="__RefHeading___jeton_fejza_1"/><text:bookmark-end text:name="jeton_fejza"/></text:h>
      <text:h text:style-name="Heading_20_3" text:outline-level="3"><text:bookmark-start text:name="__RefHeading___naslov_2"/><text:bookmark-start text:name="naslov"/>Naslov<text:bookmark-end text:name="__RefHeading___naslov_2"/><text:bookmark-end text:name="naslov"/></text:h>
      <text:p text:style-name="Text_20_body"><text:span text:style-name="Emphasis">Naslov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Potrebno je implementirati novo programsko rješenje za snimanje audio i video tokova koji čine predavanje. Rješenje izvesti kao nadogradnju nad programskim alatom ffmpeg i učiniiti ga neovisnim o platformi na kojoj se izvodi.</text:p>
      <text:p text:style-name="Text_20_body">Konkretno, programsko rješenje mora  omogućiti korisniku</text:p>
      <text:list text:style-name="Numbering_20_1" text:continue-numbering="false">
        <text:list-item>
          <text:p text:style-name="Numbering_20_1_Content_First"> snimanje proizvoljno kombiniranih AV izvora priključenih na računalo pozivanjem funkcija ffmpeg alata</text:p>
        </text:list-item>
        <text:list-item>
          <text:p text:style-name="Numbering_20_1_Content"> podršku za definiranje parametara i izbor AV kodeka dostupnih u ffmpeg alatu   </text:p>
        </text:list-item>
        <text:list-item>
          <text:p text:style-name="Numbering_20_1_Content"> podršku za Start/Stop/Pause funkcije kontrole izvođenja snimanja</text:p>
        </text:list-item>
        <text:list-item>
          <text:p text:style-name="Numbering_20_1_Content"> podršku za izvođenje proizvoljno zadane ffmpeg naredbe</text:p>
        </text:list-item>
        <text:list-item>
          <text:p text:style-name="Numbering_20_1_Content"> podršku za funkcije specifične za LeCTo Recorder alat (gneriranje PSU datoteka)</text:p>
        </text:list-item>
        <text:list-item>
          <text:p text:style-name="Numbering_20_1_Content"> podršku za prevođenje sučelja</text:p>
        </text:list-item>
        <text:list-item>
          <text:p text:style-name="Numbering_20_1_Content_Last"> po mogućnosti podršku za indeksiranje generiranih datoteka za izvođenje na webu</text:p>
        </text:list-item>
      </text:list>
      <text:p text:style-name="Horizontal_20_Line"/>
      <table:table table:style-name="Table"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jeton_fejza:jf4_dnevnik" text:style-name="Internet_20_link" text:visited-style-name="Visited_20_Internet_20_Link">Dnevnik rad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p text:style-name="Text_20_body">Koraci:</text:p>
      <text:p text:style-name="Text_20_body">1. Funkcionalna verzija za Win</text:p>
      <text:list text:style-name="Numbering_20_1" text:continue-numbering="false">
        <text:list-item>
          <text:p text:style-name="Numbering_20_1_Content_First"> Prekopirati osnovni GUI, ako je moguce dodati tabove za uredivanje svojstava snimki na glavni frame</text:p>
        </text:list-item>
        <text:list-item>
          <text:p text:style-name="Numbering_20_1_Content"> Podržati funkcije za listanje deviceova, podešavanje vrijednosti parametara koje su trenutno dostupne u Lecto GUIju (izbaciti “Scale”) i kao jedini ponuđeni codec staviti mp4 video i aac audio u mp4 containeru</text:p>
        </text:list-item>
        <text:list-item>
          <text:p text:style-name="Numbering_20_1_Content"> Definirati format pozivanja ffmpega za snimanje vise izvora</text:p>
        </text:list-item>
        <text:list-item>
          <text:p text:style-name="Numbering_20_1_Content_Last"> Podesiti pozivanje odgovarajućih funkcija na Win OSu</text:p>
        </text:list-item>
      </text:list>
      <text:p text:style-name="Text_20_body">2. Dodatne funkcije</text:p>
      <text:list text:style-name="Numbering_20_1" text:continue-numbering="false">
        <text:list-item>
          <text:p text:style-name="Numbering_20_1_Content_First"> Tipka Pause - onemoguciti promjenu parametara i nakon pritiska na Stop konkatenirati generirane fajlove</text:p>
        </text:list-item>
        <text:list-item>
          <text:p text:style-name="Numbering_20_1_Content"> Omoguciti checkbox “Auto hide on Start” i spustiti aplikaciju na taskbar ili u tray</text:p>
        </text:list-item>
        <text:list-item>
          <text:p text:style-name="Numbering_20_1_Content"> Ako uredivanje sourceova nije moguce u glavnom frameu, onda dodati povratnu info o odabranim sourceovima tamo</text:p>
        </text:list-item>
        <text:list-item/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eton_fejza:jf4_start</dc:title>
  </office:meta>
</office:document-meta>
</file>