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enti:jeton_fejza:jf_dnevnik"/><text:bookmark-start text:name="__RefHeading___jeton_fejzaaudience_collaboration_system_1"/><text:bookmark-start text:name="jeton_fejzaaudience_collaboration_system"/>Jeton Fejza: Audience Collaboration System<text:bookmark-end text:name="__RefHeading___jeton_fejzaaudience_collaboration_system_1"/><text:bookmark-end text:name="jeton_fejzaaudience_collaboration_system"/></text:h>
      <text:h text:style-name="Heading_20_3" text:outline-level="3"><text:bookmark-start text:name="__RefHeading___dnevnik_rada_2"/><text:bookmark-start text:name="dnevnik_rada"/>Dnevnik rada<text:bookmark-end text:name="__RefHeading___dnevnik_rada_2"/><text:bookmark-end text:name="dnevnik_rada"/></text:h>
      <text:h text:style-name="Heading_20_4" text:outline-level="4"><text:bookmark-start text:name="__RefHeading___tjedan_11.-17.3.2013_3"/><text:bookmark-start text:name="tjedan_11.-17.3.2013"/>1. tjedan (11.-17.3.2013.)<text:bookmark-end text:name="__RefHeading___tjedan_11.-17.3.2013_3"/><text:bookmark-end text:name="tjedan_11.-17.3.2013"/></text:h>
      <text:h text:style-name="Heading_20_5" text:outline-level="5"><text:bookmark-start text:name="__RefHeading___dosadasnji_rad_4"/><text:bookmark-start text:name="dosadasnji_rad"/>Dosadašnji rad<text:bookmark-end text:name="__RefHeading___dosadasnji_rad_4"/><text:bookmark-end text:name="dosadasnji_rad"/></text:h>
      <text:p text:style-name="Text_20_body">Skinuo sam potrebnu programsku podršku: FileZilla za upravljanje datotekama na poslužitelju i Netbeans kao IDE za jezik PHP koji će biti korišten tijekom rada.</text:p>
      <text:p text:style-name="Text_20_body">Skinuo sam Auress aplikaciju koju treba dokumentirati i popraviti, što će služiti kao priprema i uvod u završni rad. </text:p>
      <text:p text:style-name="Text_20_body">Pronašao sam na ferwebu materijale za učenje jezika PHP sa neobavezne vještine “Osnove izrade PHP aplikacija”, te druge materijale i tutoriale na internetu, i počeo ih proučiti.</text:p>
      <text:p text:style-name="Text_20_body">Započeo sam s dokumentacijom Auressa. DOC datoteka dokumentacije će biti postavljena i ažurirana na wiki.</text:p>
      <text:h text:style-name="Heading_20_5" text:outline-level="5"><text:bookmark-start text:name="__RefHeading___daljnji_koraci_5"/><text:bookmark-start text:name="daljnji_koraci"/>Daljnji koraci<text:bookmark-end text:name="__RefHeading___daljnji_koraci_5"/><text:bookmark-end text:name="daljnji_koraci"/></text:h>
      <text:p text:style-name="Text_20_body">Dalje proučiti jezik PHP kroz tutoriale na webu.</text:p>
      <text:p text:style-name="Text_20_body">Dokumentirati Auress do kraja.</text:p>
      <text:p text:style-name="Text_20_body">Razmisliti o izgledu i realizaciji funkcionalnosti AuCosa.</text:p>
      <text:h text:style-name="Heading_20_4" text:outline-level="4"><text:bookmark-start text:name="__RefHeading___tjedan_18.-24.3.2013_6"/><text:bookmark-start text:name="tjedan_18.-24.3.2013"/>2. tjedan (18.-24.3.2013.)<text:bookmark-end text:name="__RefHeading___tjedan_18.-24.3.2013_6"/><text:bookmark-end text:name="tjedan_18.-24.3.2013"/></text:h>
      <text:h text:style-name="Heading_20_5" text:outline-level="5"><text:bookmark-start text:name="__RefHeading___dosadasnji_rad_7"/><text:bookmark-start text:name="dosadasnji_rad1"/>Dosadašnji rad<text:bookmark-end text:name="__RefHeading___dosadasnji_rad_7"/><text:bookmark-end text:name="dosadasnji_rad1"/></text:h>
      <text:p text:style-name="Text_20_body">Učio sam dalje jezike PHP i HTML.</text:p>
      <text:p text:style-name="Text_20_body">Pokušavao sam ostvariti funkcionalnost slanja CSV datoteke no bezuspješno.</text:p>
      <text:h text:style-name="Heading_20_5" text:outline-level="5"><text:bookmark-start text:name="__RefHeading___daljnji_koraci_8"/><text:bookmark-start text:name="daljnji_koraci1"/>Daljnji koraci<text:bookmark-end text:name="__RefHeading___daljnji_koraci_8"/><text:bookmark-end text:name="daljnji_koraci1"/></text:h>
      <text:p text:style-name="Text_20_body">Dalje proučiti PHP.</text:p>
      <text:p text:style-name="Text_20_body">Dokumentirati još malo Auress.</text:p>
      <text:p text:style-name="Text_20_body">Pokušati otkriti pogrešku zbog koje nije moguće preuzimanje CSV datoteke.</text:p>
      <text:h text:style-name="Heading_20_4" text:outline-level="4"><text:bookmark-start text:name="__RefHeading___tjedan_25.-31.3.2013_9"/><text:bookmark-start text:name="tjedan_25.-31.3.2013"/>3. tjedan (25.-31.3.2013.)<text:bookmark-end text:name="__RefHeading___tjedan_25.-31.3.2013_9"/><text:bookmark-end text:name="tjedan_25.-31.3.2013"/></text:h>
      <text:h text:style-name="Heading_20_5" text:outline-level="5"><text:bookmark-start text:name="__RefHeading___dosadasnji_rad_10"/><text:bookmark-start text:name="dosadasnji_rad2"/>Dosadašnji rad<text:bookmark-end text:name="__RefHeading___dosadasnji_rad_10"/><text:bookmark-end text:name="dosadasnji_rad2"/></text:h>
      <text:p text:style-name="Text_20_body">Učio sam jezike PHP, Javascript i HTML</text:p>
      <text:p text:style-name="Text_20_body">Razmišljao sam o izvedbi aplikacije za predavača u C# i .NET tehnologijama a web stranice u PHP-u.</text:p>
      <text:p text:style-name="Text_20_body">Dokumentirao sam auress koliko je bilo moguće do kraja u komentarima u pojedinim datotekama.</text:p>
      <text:p text:style-name="Text_20_body">Popravio sam pogrešku zbog koje preuzimanje csv datoteka u aplikaciji nije radilo. Kada se klikne na iduće pitanje automatski se generiraju csv datoteke. Promjenjena verzija je prebačena na server, tako da se sada klikom na preuzimanje prema nekom od kriterija nudi na download odgovarajuća datoteka. Funkcionalnost je ostvarena Javascript metodom window.open unutar html input taga.</text:p>
      <text:h text:style-name="Heading_20_5" text:outline-level="5"><text:bookmark-start text:name="__RefHeading___daljnji_koraci_11"/><text:bookmark-start text:name="daljnji_koraci2"/>Daljnji koraci<text:bookmark-end text:name="__RefHeading___daljnji_koraci_11"/><text:bookmark-end text:name="daljnji_koraci2"/></text:h>
      <text:p text:style-name="Text_20_body">Dalje proučiti PHP i druge internetske tehnologije te dinamički web design.</text:p>
      <text:p text:style-name="Text_20_body">Razmišljati o izgledu i ostvarenju funkcionalnosti AuCosa.</text:p>
      <text:h text:style-name="Heading_20_4" text:outline-level="4"><text:bookmark-start text:name="__RefHeading___tjedan_1.4.-7.4.2013_12"/><text:bookmark-start text:name="tjedan_1.4.-7.4.2013"/>4. tjedan (1.4.-7.4.2013.)<text:bookmark-end text:name="__RefHeading___tjedan_1.4.-7.4.2013_12"/><text:bookmark-end text:name="tjedan_1.4.-7.4.2013"/></text:h>
      <text:h text:style-name="Heading_20_5" text:outline-level="5"><text:bookmark-start text:name="__RefHeading___dosadasnji_rad_13"/><text:bookmark-start text:name="dosadasnji_rad3"/>Dosadašnji rad<text:bookmark-end text:name="__RefHeading___dosadasnji_rad_13"/><text:bookmark-end text:name="dosadasnji_rad3"/></text:h>
      <text:p text:style-name="Text_20_body">Proučio internetske tehnologije.</text:p>
      <text:p text:style-name="Text_20_body">Dodao neke elemente stranice koji će biti kasnije korišteni za ostvarivanje tražene funkcionalnosti.</text:p>
      <text:p text:style-name="Text_20_body">Zbog laboratorija i drugih obaveza na fakultetu nisam stigao puno napraviti.</text:p>
      <text:h text:style-name="Heading_20_5" text:outline-level="5"><text:bookmark-start text:name="__RefHeading___daljnji_koraci_14"/><text:bookmark-start text:name="daljnji_koraci3"/>Daljnji koraci<text:bookmark-end text:name="__RefHeading___daljnji_koraci_14"/><text:bookmark-end text:name="daljnji_koraci3"/></text:h>
      <text:p text:style-name="Text_20_body">Povezati dodane komponente PHP-om i Javascriptom.</text:p>
      <text:p text:style-name="Text_20_body">Srediti i uređivati malo k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jeton_fejza:jf_dnevnik</dc:title>
  </office:meta>
</office:document-meta>
</file>