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jeton_fejza:jf_dnevnik_1"/><text:bookmark-start text:name="__RefHeading___jeton_fejzaprogramska_rjesenja_za_snimanje_i_reprodukciju_snimki_predavanja_1"/><text:bookmark-start text:name="jeton_fejzaprogramska_rjesenja_za_snimanje_i_reprodukciju_snimki_predavanja"/>Jeton Fejza: Programska rješenja za snimanje i reprodukciju snimki predavanja<text:bookmark-end text:name="__RefHeading___jeton_fejzaprogramska_rjesenja_za_snimanje_i_reprodukciju_snimki_predavanja_1"/><text:bookmark-end text:name="jeton_fejzaprogramska_rjesenja_za_snimanje_i_reprodukciju_snimki_predavanja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0.-16.3.2013_3"/><text:bookmark-start text:name="tjedan_10.-16.3.2013"/>1. tjedan (10.-16.3.2013.)<text:bookmark-end text:name="__RefHeading___tjedan_10.-16.3.2013_3"/><text:bookmark-end text:name="tjedan_10.-16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Napisao sam okvirni uvod u temu uz pomoć wikipedie koji će kasnije poslužiti i za pisanje teksta samog završnog rada. Napravio sam popis programskih rješenja s wikipedije i s googlea te početni popis ključnih riječi.</text:p>
      <text:p text:style-name="Text_20_body"><text:span text:style-name="Strong_20_Emphasis"><text:span text:style-name="underline">UVOD</text:span></text:span></text:p>
      <text:p text:style-name="Text_20_body">Snimanje predavanja odnosi se na snimanje i spremanje sadržaja predavanja, konferencije ili seminara. Sam proces snimanja obuhvaća nekoliko hardverskih i softverskih komponenata koji zajedno rade na snimanje zvučnih i vizualnih komponenata predavanja.
Hardver se koristi za snimanje predavačevog glasa zajedno s videozapisom. Često se predavač služi i drugim vizualnim pomagalima kao što su npr. slajdovi, koji se u publici prikazuju projektorom. U tom slučaju hardver za snimanje može ukomponirati i ta pomagala u videozapis. Jednom kada je snimanje napravljeno, pohranjuje se ili na samom hardveru na kojem je i snimano, ili se šalje na neki poslužitelj bilo u LAN-u bilo putem Interneta. Nakon obrade video formata i pretvaranja u željeni mehanizam distribucije, gledatelji tada mogu pristupiti snimanom materijalu u stvarnom vremenu ili pohraniti na vlastitom računalu. Snimanje predavanja obično uključuje ove komponente:</text:p>
      <text:p text:style-name="Text_20_body">•	Mikrofon</text:p>
      <text:p text:style-name="Text_20_body">•	Kamera</text:p>
      <text:p text:style-name="Text_20_body">•	Snimanje ekrana</text:p>
      <text:p text:style-name="Text_20_body">•	Snimanje prezentacije</text:p>
      <text:p text:style-name="Text_20_body">Za ostvarivanje procesa snimanja predavanja potrebni su posebni softveri na predavačevom računalu, gledateljevom, ali i na poslužitelju ako on postoji. Pod pojmom softver podrazumijevaju se obični web preglednici i programi za reprodukciju videosnimaka, ali i posebni programi napravljeni u svrhu snimanja predavanja. Softver predavača i gledatelja mora biti usklađen sa softverom na poslužitelju, koji prima snimku sa hardvera, obrađuje ju i šalje na gledateljevo računalo na zahtjev. Moderni softveri za snimanje predavanja podržavaju i napredne mogućnosti kao što su indeksiranje, brzo pretraživanje, uređivanje videosnimke u stvarnom vremenu, vođenje bilježaka i dr.</text:p>
      <text:p text:style-name="Text_20_body"><text:span text:style-name="Strong_20_Emphasis"><text:span text:style-name="underline">Popis s wikipedije:</text:span></text:span></text:p>
      <text:p text:style-name="Text_20_body">1.	Reach US</text:p>
      <text:p text:style-name="Text_20_body">2.	Accordent</text:p>
      <text:p text:style-name="Text_20_body">3.	Arrive ViewPoint</text:p>
      <text:p text:style-name="Text_20_body">4.	BlueBook Platform</text:p>
      <text:p text:style-name="Text_20_body">5.	Cisco Media Transformation</text:p>
      <text:p text:style-name="Text_20_body">6.	Echo 360</text:p>
      <text:p text:style-name="Text_20_body">7.	Epiphan Lecture Recorder x2</text:p>
      <text:p text:style-name="Text_20_body">8.	Galicaster</text:p>
      <text:p text:style-name="Text_20_body">9.	LecTo</text:p>
      <text:p text:style-name="Text_20_body">10.	Mediasite</text:p>
      <text:p text:style-name="Text_20_body">11.	Opencast Matterhorn</text:p>
      <text:p text:style-name="Text_20_body">12.	Panopto</text:p>
      <text:p text:style-name="Text_20_body">13.	Presentations2Go</text:p>
      <text:p text:style-name="Text_20_body">14.	Tegrity</text:p>
      <text:p text:style-name="Text_20_body">15.	Ubicast</text:p>
      <text:p text:style-name="Text_20_body"><text:span text:style-name="Strong_20_Emphasis"><text:span text:style-name="underline">Ključne riječi korištene u istraživanju:</text:span></text:span></text:p>
      <text:p text:style-name="Text_20_body">Rich, content, interactive, media, lecture, capture, recording, solution, system, coursecasting</text:p>
      <text:p text:style-name="Text_20_body"><text:span text:style-name="Strong_20_Emphasis"><text:span text:style-name="underline">Popis ostalih rješenja s google-a:</text:span></text:span></text:p>
      <text:p text:style-name="Text_20_body">1.	PerfectNotes</text:p>
      <text:p text:style-name="Text_20_body">2.	ProfCast</text:p>
      <text:p text:style-name="Text_20_body">3.	ScreenWatch</text:p>
      <text:p text:style-name="Text_20_body">4.	Soniclear Recorder 8</text:p>
      <text:p text:style-name="Text_20_body">5.	Kaltura Capture Tools</text:p>
      <text:p text:style-name="Text_20_body">6.	eLecta Screen Recorder</text:p>
      <text:p text:style-name="Text_20_body">7.	cBox 3</text:p>
      <text:p text:style-name="Text_20_body">8.	CARMA (Campus Automated Rich Media Archiving)</text:p>
      <text:p text:style-name="Text_20_body">9.	Mediasite Rich Media Recorder</text:p>
      <text:p text:style-name="Text_20_body">10.	TeleStream ScreenFlow</text:p>
      <text:p text:style-name="Text_20_body">11.	ClassX</text:p>
      <text:p text:style-name="Text_20_body">12.	ezStation Lecture Capture System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osebno istražiti svako od rješenja s wikipedie. Istaknuti prednosti i nedostatke i komentirati svaku od njih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eton_fejza:jf_dnevnik_1</dc:title>
  </office:meta>
</office:document-meta>
</file>