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jeton_fejza:jf_start_1"/><text:bookmark-start text:name="__RefHeading___jeton_fejza_1"/><text:bookmark-start text:name="jeton_fejza"/>Jeton Fejza<text:bookmark-end text:name="__RefHeading___jeton_fejza_1"/><text:bookmark-end text:name="jeton_fejza"/></text:h>
      <text:h text:style-name="Heading_20_3" text:outline-level="3"><text:bookmark-start text:name="__RefHeading___programska_rjesenja_za_snimanje_i_reprodukciju_snimki_predavanja_2"/><text:bookmark-start text:name="programska_rjesenja_za_snimanje_i_reprodukciju_snimki_predavanja"/>Programska rješenja za snimanje i reprodukciju snimki predavanja<text:bookmark-end text:name="__RefHeading___programska_rjesenja_za_snimanje_i_reprodukciju_snimki_predavanja_2"/><text:bookmark-end text:name="programska_rjesenja_za_snimanje_i_reprodukciju_snimki_predavanja"/></text:h>
      <text:p text:style-name="Text_20_body"><text:span text:style-name="Emphasis">Lecture recording solutions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dentificirati dostupna programska rješenja za snimanje i reprodukciju snimki predavanja. Analizirati svako rješenje i napraviti popis glavnih svojstava takvih rješenja. Usporediti pronađena rješenja prema svojstvima i napraviti klasifikaciju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jeton_fejza:jf_dnevnik_1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 <text:a xlink:type="simple" xlink:href="https://www.zotero.org" text:style-name="Internet_20_link" text:visited-style-name="Visited_20_Internet_20_Link">Bibliografija</text:a> </text:p>
          </table:table-cell>
          <table:table-cell office:value-type="string" table:style-name="tablecell">
            <text:p text:style-name="tablealignleft"> <text:a xlink:type="simple" xlink:href="http://mind42.com" text:style-name="Internet_20_link" text:visited-style-name="Visited_20_Internet_20_Link"> Umna mapa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 </text:p>
        </text:list-item>
        <text:list-item>
          <text:p text:style-name="Numbering_20_1_Content"> Napraviti popis glavnih rješenja sa wikipedie.</text:p>
        </text:list-item>
        <text:list-item>
          <text:p text:style-name="Numbering_20_1_Content"> Analizirati svako od rješenja.</text:p>
        </text:list-item>
        <text:list-item>
          <text:p text:style-name="Numbering_20_1_Content"> Proširiti popis ključnih riječi</text:p>
        </text:list-item>
        <text:list-item>
          <text:p text:style-name="Numbering_20_1_Content"> Pretražiti google i baze podataka istraživačkih radova.</text:p>
        </text:list-item>
        <text:list-item>
          <text:p text:style-name="Numbering_20_1_Content"> Pročitati sve relevantne radove i osvježiti popis programskih rješenja.</text:p>
        </text:list-item>
        <text:list-item>
          <text:p text:style-name="Numbering_20_1_Content"> Analizirati konačni popis i izvući svojstva svakog rješenja</text:p>
        </text:list-item>
        <text:list-item>
          <text:p text:style-name="Numbering_20_1_Content"> Usporediti rješenja prema pronađenim svojstvima</text:p>
        </text:list-item>
        <text:list-item>
          <text:p text:style-name="Numbering_20_1_Content_Last"> Napraviti klasifikaciju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<text:line-break/>
Radovi su podijeljeni na one koji su korisni za istraživanje teme i one druge.<text:line-break/>
Radovi su komentirani i označeni:<text:line-break/>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....</text:p>
        </text:list-item>
        <text:list-item>
          <text:p text:style-name="List_20_1_Content_Last"> drugi trend je usmjeren na ...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....</text:p>
        </text:list-item>
        <text:list-item>
          <text:p text:style-name="List_20_1_Content"> drugi smjer istraživanja pokušava ...</text:p>
        </text:list-item>
        <text:list-item>
          <text:p text:style-name="List_20_1_Content_Last"> treći smjer istraživanja je napušten radi ...</text:p>
        </text:list-item>
      </text:list>
      <text:p text:style-name="Text_20_body">Dosadašnji rezultati istraživanja su pokazali da ....<text:line-break/>
U budućnosti se očekuje ...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...</text:p>
        </text:list-item>
        <text:list-item>
          <text:p text:style-name="List_20_1_Content"> jesu li korisni ....</text:p>
        </text:list-item>
        <text:list-item>
          <text:p text:style-name="List_20_1_Content_Last"> na koji način .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jeton_fejza:jf_start_1</dc:title>
  </office:meta>
</office:document-meta>
</file>