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enti:karla_drazenovic:kd_dnevnik"/><text:bookmark-start text:name="__RefHeading___ogledni_studentstudentski_radovi_na_nov_nacin_1"/><text:bookmark-start text:name="ogledni_studentstudentski_radovi_na_nov_nacin"/>Ogledni Student: Studentski radovi na nov način<text:bookmark-end text:name="__RefHeading___ogledni_studentstudentski_radovi_na_nov_nacin_1"/><text:bookmark-end text:name="ogledni_studentstudentski_radovi_na_nov_nacin"/></text:h>
      <text:h text:style-name="Heading_20_3" text:outline-level="3"><text:bookmark-start text:name="__RefHeading___dnevnik_rada_2"/><text:bookmark-start text:name="dnevnik_rada"/>Dnevnik rada<text:bookmark-end text:name="__RefHeading___dnevnik_rada_2"/><text:bookmark-end text:name="dnevnik_rada"/></text:h>
      <text:h text:style-name="Heading_20_4" text:outline-level="4"><text:bookmark-start text:name="__RefHeading___tjedan_11.-17.3.2013_3"/><text:bookmark-start text:name="tjedan_11.-17.3.2013"/>1. tjedan (11.-17.3.2013.)<text:bookmark-end text:name="__RefHeading___tjedan_11.-17.3.2013_3"/><text:bookmark-end text:name="tjedan_11.-17.3.2013"/></text:h>
      <text:h text:style-name="Heading_20_5" text:outline-level="5"><text:bookmark-start text:name="__RefHeading___dosadasnji_rad_4"/><text:bookmark-start text:name="dosadasnji_rad"/>Dosadašnji rad<text:bookmark-end text:name="__RefHeading___dosadasnji_rad_4"/><text:bookmark-end text:name="dosadasnji_rad"/></text:h>
      <text:p text:style-name="Text_20_body">Odabir i dogovor o temi.Proučila sintaksu wikija,i saznala potrebne informacije za nastavak rada.Pokrenila Zotero na svom računalu.Pretraživanje interneta ključnom riječi Flipped Classroom</text:p>
      <text:h text:style-name="Heading_20_5" text:outline-level="5"><text:bookmark-start text:name="__RefHeading___daljnji_koraci_5"/><text:bookmark-start text:name="daljnji_koraci"/>Daljnji koraci<text:bookmark-end text:name="__RefHeading___daljnji_koraci_5"/><text:bookmark-end text:name="daljnji_koraci"/></text:h>
      <text:p text:style-name="Text_20_body">Pronaći dodatnu literaturu,te izrada prve mentalne mape.</text:p>
      <text:p text:style-name="Horizontal_20_Line"/>
      <text:h text:style-name="Heading_20_4" text:outline-level="4"><text:bookmark-start text:name="__RefHeading___tjedan_18.-24.3.2013_6"/><text:bookmark-start text:name="tjedan_18.-24.3.2013"/>2. tjedan (18.-24.3.2013.)<text:bookmark-end text:name="__RefHeading___tjedan_18.-24.3.2013_6"/><text:bookmark-end text:name="tjedan_18.-24.3.2013"/></text:h>
      <text:h text:style-name="Heading_20_5" text:outline-level="5"><text:bookmark-start text:name="__RefHeading___dosadasnji_rad_7"/><text:bookmark-start text:name="dosadasnji_rad1"/>Dosadašnji rad<text:bookmark-end text:name="__RefHeading___dosadasnji_rad_7"/><text:bookmark-end text:name="dosadasnji_rad1"/></text:h>
      <text:p text:style-name="Text_20_body">Dodala nekoliko članaka vezanih uz temu u Zotero.Pretražila online bazu podataka ključnom riječi flipped classroom.Pročitala tekst na Wikipediji.Prikupila infromacije o početcima takvog načina obrazovanja u svijetu
Informirala se o organizaciji Khan Academy,koja kao neprofitna organizacija,objavljuje na internetu video
materijale kao pomoć u učenju</text:p>
      <text:h text:style-name="Heading_20_5" text:outline-level="5"><text:bookmark-start text:name="__RefHeading___daljnji_koraci_8"/><text:bookmark-start text:name="daljnji_koraci1"/>Daljnji koraci<text:bookmark-end text:name="__RefHeading___daljnji_koraci_8"/><text:bookmark-end text:name="daljnji_koraci1"/></text:h>
      <text:p text:style-name="Text_20_body">U idućem tjednu planiram pročitati članke koje sam dodala u Zotero,te svoje zabilješke oblikovati u nekakav konkretan uvod u seminarsku temu.Razgovor sa osobom koja radi u školi,kako bi saznala konkretno mišljenje kakve su zapravo mogućnosti provođenja takvog načina rada u hrvatskim školama.</text:p>
      <text:p text:style-name="Horizontal_20_Line"/>
      <text:h text:style-name="Heading_20_4" text:outline-level="4"><text:bookmark-start text:name="__RefHeading___tjedan_25.-31.3.2013_9"/><text:bookmark-start text:name="tjedan_25.-31.3.2013"/>3. tjedan (25.-31.3.2013.)<text:bookmark-end text:name="__RefHeading___tjedan_25.-31.3.2013_9"/><text:bookmark-end text:name="tjedan_25.-31.3.2013"/></text:h>
      <text:h text:style-name="Heading_20_5" text:outline-level="5"><text:bookmark-start text:name="__RefHeading___dosadasnji_rad_10"/><text:bookmark-start text:name="dosadasnji_rad2"/>Dosadašnji rad<text:bookmark-end text:name="__RefHeading___dosadasnji_rad_10"/><text:bookmark-end text:name="dosadasnji_rad2"/></text:h>
      <text:p text:style-name="Text_20_body">Napravila prvu umnu mapu.Upoznala sam se sa radom online baza podataka te ih pretražila ključnom riječi flipped classroom.Pročitala sam članake:Three Trends That Define the Future of Teaching and Learning,autorica:Tina Barseghian;'Flipped' classrooms take advantage of technology,autor:Greg Toppo.Napravila kao nekakv interviju s osobom iz osnovnoskolskog obrazovanja,ali bez nekakve korsti jer se to ipak ne može uspoređivat s visokoškolskim obrazovanjem i načinom rada.</text:p>
      <text:h text:style-name="Heading_20_5" text:outline-level="5"><text:bookmark-start text:name="__RefHeading___daljnji_koraci_11"/><text:bookmark-start text:name="daljnji_koraci2"/>Daljnji koraci<text:bookmark-end text:name="__RefHeading___daljnji_koraci_11"/><text:bookmark-end text:name="daljnji_koraci2"/></text:h>
      <text:p text:style-name="Text_20_body">Pročitat članke sa online baze podataka.Nastavak pretraživanje interneta novim ključnim riječima.Dodavanje novih stvari i uređivanje umne mape.
</text:p>
      <text:h text:style-name="Heading_20_4" text:outline-level="4"><text:bookmark-start text:name="__RefHeading___tjedan_1.-7.4.2013_12"/><text:bookmark-start text:name="tjedan_1.-7.4.2013"/>4. tjedan (1.-7.4.2013.)<text:bookmark-end text:name="__RefHeading___tjedan_1.-7.4.2013_12"/><text:bookmark-end text:name="tjedan_1.-7.4.2013"/></text:h>
      <text:h text:style-name="Heading_20_5" text:outline-level="5"><text:bookmark-start text:name="__RefHeading___dosadasnji_rad_13"/><text:bookmark-start text:name="dosadasnji_rad3"/>Dosadašnji rad<text:bookmark-end text:name="__RefHeading___dosadasnji_rad_13"/><text:bookmark-end text:name="dosadasnji_rad3"/></text:h>
      <text:p text:style-name="Text_20_body">Još uvijek čitam članke i informiram se o temi.Dosada sam saznala za 16 srednjih škola u svijetu(15 u SAD i 1 u Australiji)koje primjenjuju ovakav način rada.Snalazim se u pretraživanju online baze IEEE.U zotero sam dodala natuknice za neke članke koje sam pročitala.</text:p>
      <text:h text:style-name="Heading_20_5" text:outline-level="5"><text:bookmark-start text:name="__RefHeading___daljnji_koraci_14"/><text:bookmark-start text:name="daljnji_koraci3"/>Daljnji koraci<text:bookmark-end text:name="__RefHeading___daljnji_koraci_14"/><text:bookmark-end text:name="daljnji_koraci3"/></text:h>
      <text:p text:style-name="Text_20_body">Bolje se informirat o školama koje provode takav sustav rada.Fokusirat se na znanstvene radove na temu,a manje ne novinske članke.Poboljšat snalaženje u pretraživanju online baza.Pisanje seminara.</text:p>
      <text:h text:style-name="Heading_20_4" text:outline-level="4"><text:bookmark-start text:name="__RefHeading___tjedan_8.-15.4.2013_15"/><text:bookmark-start text:name="tjedan_8.-15.4.2013"/>5. tjedan (8.-15.4.2013.)<text:bookmark-end text:name="__RefHeading___tjedan_8.-15.4.2013_15"/><text:bookmark-end text:name="tjedan_8.-15.4.2013"/></text:h>
      <text:p text:style-name="Text_20_body">Detaljno pročitala i pročila nekoliko članka iz IEEE baze podataka.Članci se uglavnom bave usporedbom tradicionalnog načina učenja i metode inverted classroom.Istraživanja su provedena na području tehničkih znanosti,točnije A Control Systems course in the Department of Mechanical Engineering at Seattle University gdje je provedeno istraživanje.Prve godine su se predavanja sastojala od klasičnog načina učenja,dok je druge godine provedena nova metoda.Bolje rezultate pokazala je IC metoda,a za glavni cilj joj je bio ugraditi samosvijest studentima o važnosti ispunjavanja svojih obveza i odgovronosti.Idući članak bavio se o slobodnom softwareu za snimanje i objavljivanje video sadržaja za pomoć u učenju.Također pročitala sam i članak koji uspoređuje dvije verzije “classroom flip”.Bazira se na grupnom radu.Kod prve verzije je uočen nedostatak što svi studenti ne sudjeluju jednako kvalitetno u takvom radu.U novom načinu lekcije se dostavljaju putem video materijala,studenti imaju kvizove koje trebaju ispuniti prije dolaska na sat,te drugačiji način rada u grupama.</text:p>
      <text:h text:style-name="Heading_20_5" text:outline-level="5"><text:bookmark-start text:name="__RefHeading___daljnji_koraci_16"/><text:bookmark-start text:name="daljnji_koraci4"/>Daljnji koraci<text:bookmark-end text:name="__RefHeading___daljnji_koraci_16"/><text:bookmark-end text:name="daljnji_koraci4"/></text:h>
      <text:p text:style-name="Text_20_body">Pisanje seminara,pretraživanje baza podatak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karla_drazenovic:kd_dnevnik</dc:title>
  </office:meta>
</office:document-meta>
</file>