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arlo_sagud:ks_pp_z_2019"/><text:bookmark-start text:name="__RefHeading___karlo_sagud_1"/><text:bookmark-start text:name="karlo_sagud"/>Karlo Šagud<text:bookmark-end text:name="__RefHeading___karlo_sagud_1"/><text:bookmark-end text:name="karlo_sagud"/></text:h>
      <text:h text:style-name="Heading_20_3" text:outline-level="3"><text:bookmark-start text:name="__RefHeading___prositenje_auress_sustava_modulom_za_prepoznavanje_jedinstvenih_tekstualnih_odgovora_2"/><text:bookmark-start text:name="prositenje_auress_sustava_modulom_za_prepoznavanje_jedinstvenih_tekstualnih_odgovora"/>Prošitenje AuResS sustava modulom za prepoznavanje jedinstvenih tekstualnih odgovora<text:bookmark-end text:name="__RefHeading___prositenje_auress_sustava_modulom_za_prepoznavanje_jedinstvenih_tekstualnih_odgovora_2"/><text:bookmark-end text:name="prositenje_auress_sustava_modulom_za_prepoznavanje_jedinstvenih_tekstualnih_odgovora"/></text:h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<text:a xlink:type="simple" xlink:href="http://studentski-izvjestaji.zesoi.fer.hr/doku.php?id=studenti:karlo_sagud:ks_dnevnik" text:style-name="Internet_20_link" text:visited-style-name="Visited_20_Internet_20_Link">Dnevnik rada</text:a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arlo_sagud:ks_pp_z_2019</dc:title>
  </office:meta>
</office:document-meta>
</file>