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ristijan_ilisinovic:ki_dnevnik"/><text:bookmark-start text:name="__RefHeading___kristijan_ilisinovicdefiniranje_redosljeda_poglavlja_obogacene_snimke_predavanja_u_alatu_lecto_player_1"/><text:bookmark-start text:name="kristijan_ilisinovicdefiniranje_redosljeda_poglavlja_obogacene_snimke_predavanja_u_alatu_lecto_player"/>Kristijan Ilišinović: Definiranje redosljeda poglavlja obogaćene snimke predavanja u alatu LeCTo Player<text:bookmark-end text:name="__RefHeading___kristijan_ilisinovicdefiniranje_redosljeda_poglavlja_obogacene_snimke_predavanja_u_alatu_lecto_player_1"/><text:bookmark-end text:name="kristijan_ilisinovicdefiniranje_redosljeda_poglavlja_obogacene_snimke_predavanja_u_alatu_lecto_player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0.-16.3.2014_3"/><text:bookmark-start text:name="tjedan_10.-16.3.2014"/>1. tjedan (10.-16.3.2014.)<text:bookmark-end text:name="__RefHeading___tjedan_10.-16.3.2014_3"/><text:bookmark-end text:name="tjedan_10.-16.3.2014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-upoznao sam se s zadatkom koji trebam napraviti<text:line-break/>
-započeo sam traženje literature koja bi mi trebala pomoći pri donošenju riješenja zadatka<text:line-break/>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-Proučiti LeCTo Player i njegov kod<text:line-break/>
-proučiti JW Player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istijan_ilisinovic:ki_dnevnik</dc:title>
  </office:meta>
</office:document-meta>
</file>