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martina_mihalic:mm_dnevnik"/><text:bookmark-start text:name="__RefHeading___martina_mihalicsustav_za_provjeru_razumijevanja_temeljen_na_problemskim_scenarijima_1"/><text:bookmark-start text:name="martina_mihalicsustav_za_provjeru_razumijevanja_temeljen_na_problemskim_scenarijima"/>Martina Mihalić: Sustav za provjeru razumijevanja temeljen na problemskim scenarijima<text:bookmark-end text:name="__RefHeading___martina_mihalicsustav_za_provjeru_razumijevanja_temeljen_na_problemskim_scenarijima_1"/><text:bookmark-end text:name="martina_mihalicsustav_za_provjeru_razumijevanja_temeljen_na_problemskim_scenarijima"/></text:h>
      <text:h text:style-name="Heading_20_3" text:outline-level="3"><text:bookmark-start text:name="__RefHeading___dnevnik_rada_2"/><text:bookmark-start text:name="dnevnik_rada"/>Dnevnik rada<text:bookmark-end text:name="__RefHeading___dnevnik_rada_2"/><text:bookmark-end text:name="dnevnik_rada"/></text:h>
      <text:h text:style-name="Heading_20_4" text:outline-level="4"><text:bookmark-start text:name="__RefHeading___tjedan_3.3._-_9.3.2014_3"/><text:bookmark-start text:name="tjedan_3.3._-_9.3.2014"/>1. tjedan (3.3. - 9.3.2014.)<text:bookmark-end text:name="__RefHeading___tjedan_3.3._-_9.3.2014_3"/><text:bookmark-end text:name="tjedan_3.3._-_9.3.2014"/></text:h>
      <text:h text:style-name="Heading_20_5" text:outline-level="5"><text:bookmark-start text:name="__RefHeading___dosadadsnji_rad_4"/><text:bookmark-start text:name="dosadadsnji_rad"/>Dosadadšnji rad<text:bookmark-end text:name="__RefHeading___dosadadsnji_rad_4"/><text:bookmark-end text:name="dosadadsnji_rad"/></text:h>
      <text:p text:style-name="Text_20_body">U prvom tjednu cilj rada je bio upoznavanje sa svrhom i načinom rada aplikacije. Instalirala sam NetBeans te pokrenula projekt. Upoznala sam se s načinom izrade web aplikacija u NetBeansu te letimice prošla kroz dosadašnji kod da steknem neku općenitu sliku o načinu rada aplikacije.</text:p>
      <text:h text:style-name="Heading_20_5" text:outline-level="5"><text:bookmark-start text:name="__RefHeading___daljnji_koraci_5"/><text:bookmark-start text:name="daljnji_koraci"/>Daljnji koraci<text:bookmark-end text:name="__RefHeading___daljnji_koraci_5"/><text:bookmark-end text:name="daljnji_koraci"/></text:h>
      <text:p text:style-name="Text_20_body">Kada se pokrene, aplikacija ne radi kako bi trebala te je potrebno vidjeti u čemu je problem i kako ga ispraviti. Također planiram malo detaljnije proučiti kod projekta i bolje se upoznati sa JSF tehnologijom.</text:p>
      <text:h text:style-name="Heading_20_4" text:outline-level="4"><text:bookmark-start text:name="__RefHeading___tjedan_10.3._-_16.3.2014_6"/><text:bookmark-start text:name="tjedan_10.3._-_16.3.2014"/>2. tjedan (10.3. - 16.3.2014.)<text:bookmark-end text:name="__RefHeading___tjedan_10.3._-_16.3.2014_6"/><text:bookmark-end text:name="tjedan_10.3._-_16.3.2014"/></text:h>
      <text:h text:style-name="Heading_20_5" text:outline-level="5"><text:bookmark-start text:name="__RefHeading___dosadadsnji_rad_7"/><text:bookmark-start text:name="dosadadsnji_rad1"/>Dosadadšnji rad<text:bookmark-end text:name="__RefHeading___dosadadsnji_rad_7"/><text:bookmark-end text:name="dosadadsnji_rad1"/></text:h>
      <text:p text:style-name="Text_20_body">Proučila sam kod i shvatila sam kako aplikacija radi. Još uvijek postoji problem u radu aplikacije na mom računalu te sam pokušavala naći riješenje.</text:p>
      <text:h text:style-name="Heading_20_5" text:outline-level="5"><text:bookmark-start text:name="__RefHeading___daljnji_koraci_8"/><text:bookmark-start text:name="daljnji_koraci1"/>Daljnji koraci<text:bookmark-end text:name="__RefHeading___daljnji_koraci_8"/><text:bookmark-end text:name="daljnji_koraci1"/></text:h>
      <text:p text:style-name="Text_20_body">Pokušavam ponovno instalirati Netbeans. Pošto nailazim na neke errore pri pokušavanju pokretanja projekta iako sam ga nakon prve instalacije pokrenula bez problema, tražim riješenje. Ukoliko ni nakon reinstalacije aplikacija ne bude radila dobro pokušat ću pokrenuti projekt u Netbeansu IDE 7.4</text:p>
      <text:h text:style-name="Heading_20_4" text:outline-level="4"><text:bookmark-start text:name="__RefHeading___tjedan_17.3._-_23.3.2014_9"/><text:bookmark-start text:name="tjedan_17.3._-_23.3.2014"/>3. tjedan (17.3. - 23.3.2014.)<text:bookmark-end text:name="__RefHeading___tjedan_17.3._-_23.3.2014_9"/><text:bookmark-end text:name="tjedan_17.3._-_23.3.2014"/></text:h>
      <text:h text:style-name="Heading_20_5" text:outline-level="5"><text:bookmark-start text:name="__RefHeading___dosadadsnji_rad_10"/><text:bookmark-start text:name="dosadadsnji_rad2"/>Dosadadšnji rad<text:bookmark-end text:name="__RefHeading___dosadadsnji_rad_10"/><text:bookmark-end text:name="dosadadsnji_rad2"/></text:h>
      <text:h text:style-name="Heading_20_5" text:outline-level="5"><text:bookmark-start text:name="__RefHeading___daljnji_koraci_11"/><text:bookmark-start text:name="daljnji_koraci2"/>Daljnji koraci<text:bookmark-end text:name="__RefHeading___daljnji_koraci_11"/><text:bookmark-end text:name="daljnji_koraci2"/></text:h>
      <text:h text:style-name="Heading_20_4" text:outline-level="4"><text:bookmark-start text:name="__RefHeading___tjedan_4.2_-_8.2.2014_12"/><text:bookmark-start text:name="tjedan_4.2_-_8.2.2014"/>1. tjedan (4.2 - 8.2.2014.)<text:bookmark-end text:name="__RefHeading___tjedan_4.2_-_8.2.2014_12"/><text:bookmark-end text:name="tjedan_4.2_-_8.2.2014"/></text:h>
      <text:h text:style-name="Heading_20_5" text:outline-level="5"><text:bookmark-start text:name="__RefHeading___dosadadsnji_rad_13"/><text:bookmark-start text:name="dosadadsnji_rad3"/>Dosadadšnji rad<text:bookmark-end text:name="__RefHeading___dosadadsnji_rad_13"/><text:bookmark-end text:name="dosadadsnji_rad3"/></text:h>
      <text:h text:style-name="Heading_20_5" text:outline-level="5"><text:bookmark-start text:name="__RefHeading___daljnji_koraci_14"/><text:bookmark-start text:name="daljnji_koraci3"/>Daljnji koraci<text:bookmark-end text:name="__RefHeading___daljnji_koraci_14"/><text:bookmark-end text:name="daljnji_koraci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artina_mihalic:mm_dnevnik</dc:title>
  </office:meta>
</office:document-meta>
</file>