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ate_pavelic:mp_start"/><text:bookmark-start text:name="__RefHeading___mate_pavelic_1"/><text:bookmark-start text:name="mate_pavelic"/>Mate Pavelić<text:bookmark-end text:name="__RefHeading___mate_pavelic_1"/><text:bookmark-end text:name="mate_pavelic"/></text:h>
      <text:h text:style-name="Heading_20_3" text:outline-level="3"><text:bookmark-start text:name="__RefHeading___interaktivni_robot_za_djecu_2"/><text:bookmark-start text:name="interaktivni_robot_za_djecu"/>Interaktivni robot za djecu<text:bookmark-end text:name="__RefHeading___interaktivni_robot_za_djecu_2"/><text:bookmark-end text:name="interaktivni_robot_za_djecu"/></text:h>
      <text:p text:style-name="Text_20_body"><text:span text:style-name="Emphasis">Interactive robot for kids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mate_pavelic:mp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?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e_pavelic:mp_start</dc:title>
  </office:meta>
</office:document-meta>
</file>