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mislav_vuletic:mv_start"/><text:bookmark-start text:name="__RefHeading___project_management_software_1"/><text:bookmark-start text:name="project_management_software"/>Project management software<text:bookmark-end text:name="__RefHeading___project_management_software_1"/><text:bookmark-end text:name="project_management_software"/></text:h>
      <text:h text:style-name="Heading_20_3" text:outline-level="3"><text:bookmark-start text:name="__RefHeading___prednosti_i_nedostaci_programa_za_menadzment_projekata_2"/><text:bookmark-start text:name="prednosti_i_nedostaci_programa_za_menadzment_projekata"/>Prednosti i nedostaci programa za menadžment projekata<text:bookmark-end text:name="__RefHeading___prednosti_i_nedostaci_programa_za_menadzment_projekata_2"/><text:bookmark-end text:name="prednosti_i_nedostaci_programa_za_menadzment_projekata"/></text:h>
      <text:p text:style-name="Text_20_body"><text:span text:style-name="Emphasis">Comparison of project management software</text:span></text:p>
      <text:h text:style-name="Heading_20_3" text:outline-level="3"><text:bookmark-start text:name="__RefHeading___NoTitle_3"/><text:bookmark-start text:name="section"/><text:bookmark-end text:name="__RefHeading___NoTitle_3"/><text:bookmark-end text:name="section"/></text:h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mislav_vuletic:mv_dnevnik" text:style-name="Internet_20_link" text:visited-style-name="Visited_20_Internet_20_Link">Dnevnik rada</text:a></text:p>
          </table:table-cell>
          <table:table-cell office:value-type="string" table:style-name="tablecell">
            <text:p text:style-name="tablealignleft"><text:a xlink:type="simple" xlink:href="https://www.zotero.org/groups/project_software_management" text:style-name="Internet_20_link" text:visited-style-name="Visited_20_Internet_20_Link">Bibliografija</text:a></text:p>
          </table:table-cell>
          <table:table-cell office:value-type="string" table:style-name="tablecell">
            <text:p text:style-name="tablealignleft"><text:a xlink:type="simple" xlink:href="https://mind42.com/mindmap/540d88d5-24b9-4bcc-bd3f-85e29b5e3d6c" text:style-name="Internet_20_link" text:visited-style-name="Visited_20_Internet_20_Link">Umna mapa</text:a></text:p>
          </table:table-cell>
        </table:table-row>
      </table:table>
      <text:p text:style-name="Horizontal_20_Line"/>
      <text:p text:style-name="Text_20_body"><text:line-break/></text:p>
      <text:h text:style-name="Heading_20_3" text:outline-level="3"><text:bookmark-start text:name="__RefHeading___plan_rada_za_naredni_tjedan_3.4.2017._-_9.4.2017_4"/><text:bookmark-start text:name="plan_rada_za_naredni_tjedan_3.4.2017._-_9.4.2017"/>Plan rada za naredni tjedan 3.4.2017. - 9.4.2017.<text:bookmark-end text:name="__RefHeading___plan_rada_za_naredni_tjedan_3.4.2017._-_9.4.2017_4"/><text:bookmark-end text:name="plan_rada_za_naredni_tjedan_3.4.2017._-_9.4.2017"/></text:h>
      <text:list text:style-name="Numbering_20_1" text:continue-numbering="false">
        <text:list-item>
          <text:p text:style-name="Numbering_20_1_Content_First"> Zamisliti ključne riječi koje opisuju zadanu temu.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9.4.2017_5"/><text:bookmark-start text:name="rezultat_9.4.2017"/>Rezultat 9.4.2017.<text:bookmark-end text:name="__RefHeading___rezultat_9.4.2017_5"/><text:bookmark-end text:name="rezultat_9.4.2017"/></text:h>
      <text:p text:style-name="Text_20_body">Ključne riječi: project management software, comparison, project portfolio management, PPM, Business process modelling notation, BPMN, project organizer, project planning, project builder.</text:p>
      <text:p text:style-name="Text_20_body">U bazama podataka CC sam pronašao mnogo članaka dobrih za početak istraživanja koje ću nakon pomnijeg odabira dodati u Zotero.</text:p>
      <text:p text:style-name="Text_20_body">Izrađena je umna mapa za početak istraživanja.</text:p>
      <text:h text:style-name="Heading_20_3" text:outline-level="3"><text:bookmark-start text:name="__RefHeading___plan_rada_za_naredni_tjedan_10.4.2017._-_17.4.2017_6"/><text:bookmark-start text:name="plan_rada_za_naredni_tjedan_10.4.2017._-_17.4.2017"/>Plan rada za naredni tjedan 10.4.2017. - 17.4.2017.<text:bookmark-end text:name="__RefHeading___plan_rada_za_naredni_tjedan_10.4.2017._-_17.4.2017_6"/><text:bookmark-end text:name="plan_rada_za_naredni_tjedan_10.4.2017._-_17.4.2017"/></text:h>
      <text:list text:style-name="Numbering_20_1" text:continue-numbering="false">
        <text:list-item>
          <text:p text:style-name="Numbering_20_1_Content_First"> Proučiti sve članke na CC vezane uz temu</text:p>
        </text:list-item>
        <text:list-item>
          <text:p text:style-name="Numbering_20_1_Content"> Početi skidati razne programe za PPM i BPMN</text:p>
        </text:list-item>
        <text:list-item>
          <text:p text:style-name="Numbering_20_1_Content"> Istražiti tuđe usporedbe programa</text:p>
        </text:list-item>
        <text:list-item>
          <text:p text:style-name="Numbering_20_1_Content"> s</text:p>
        </text:list-item>
        <text:list-item>
          <text:p text:style-name="Numbering_20_1_Content"> s</text:p>
        </text:list-item>
        <text:list-item>
          <text:p text:style-name="Numbering_20_1_Content_Last"> s</text:p>
        </text:list-item>
      </text:list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…</text:p>
        </text:list-item>
        <text:list-item>
          <text:p text:style-name="List_20_1_Content"> jesu li korisni ….</text:p>
        </text:list-item>
        <text:list-item>
          <text:p text:style-name="List_20_1_Content_Last"> na koji način …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islav_vuletic:mv_start</dc:title>
  </office:meta>
</office:document-meta>
</file>