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natalija_segota:ns_start"/><text:bookmark-start text:name="__RefHeading___natalija_segota_1"/><text:bookmark-start text:name="natalija_segota"/>Natalija Šegota<text:bookmark-end text:name="__RefHeading___natalija_segota_1"/><text:bookmark-end text:name="natalija_segota"/></text:h>
      <text:p text:style-name="Text_20_body">====  CKGE_TMP_i
Sustavi za prikupljanje povratne informacije na predavanjima  CKGE_TMP_i  ====</text:p>
      <text:p text:style-name="Text_20_body">Systems for collecting feedback on lectures</text:p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natalija_segota:ns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4"/><text:bookmark-start text:name="rezultat"/>Rezultat<text:bookmark-end text:name="__RefHeading___rezultat_4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5"/><text:bookmark-start text:name="zakljucak"/>Zaključak<text:bookmark-end text:name="__RefHeading___zakljucak_5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6"/><text:bookmark-start text:name="prijedlog_za_daljnje_istrazivanje"/>Prijedlog za daljnje istraživanje<text:bookmark-end text:name="__RefHeading___prijedlog_za_daljnje_istrazivanje_6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natalija_segota:ns_start</dc:title>
  </office:meta>
</office:document-meta>
</file>