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://www.ideachampions.com/weblogs/strange-albert-einstein.jpg"><draw:frame draw:style-name="mediaright" draw:name="0" text:anchor-type="paragraph" draw:z-index="0" svg:width="3.96875cm" svg:height="7.9375cm"><draw:image xlink:href="http://www.ideachampions.com/weblogs/strange-albert-einstein.jpg" xlink:type="simple" xlink:show="embed" xlink:actuate="onLoad"/></draw:frame></draw:a>
<text:span text:style-name="Strong_20_Emphasis"><text:bookmark text:name="studenti:ogledni_student:os_id"/>Ime: </text:span> Ogledni <text:line-break/>
<text:span text:style-name="Strong_20_Emphasis">Prezime: </text:span> Student <text:line-break/>
<text:span text:style-name="Strong_20_Emphasis">JMBAG: </text:span> 3612345678 <text:line-break/>
<text:span text:style-name="Strong_20_Emphasis">OIB: </text:span> 1234567890123 <text:line-break/></text:p>
      <text:p text:style-name="Text_20_body"><text:span text:style-name="Strong_20_Emphasis">Mobitel: </text:span> +385 96 123 4567 <text:line-break/>
<text:span text:style-name="Strong_20_Emphasis">Fiksni tel: </text:span> +385 1 123 4567 <text:line-break/>
<text:span text:style-name="Strong_20_Emphasis">Adresa: </text:span> Visibabe 7, 10000 Zagreb <text:line-break/></text:p>
      <text:p text:style-name="Text_20_body"><text:span text:style-name="Strong_20_Emphasis">Smjer: </text:span> ERI <text:line-break/></text:p>
      <text:p text:style-name="Horizontal_20_Line"/>
      <text:p text:style-name="Text_20_body"><text:span text:style-name="Strong_20_Emphasis">Moje područje stručnog interesa: </text:span> <text:span text:style-name="Emphasis">(opišite čime se želite baviti. Što bi vas moglo nagnati da radite do kasno u noć, vikendom, ...)</text:span></text:p>
      <text:list text:style-name="List_20_1" text:continue-numbering="false">
        <text:list-item>
          <text:p text:style-name="List_20_1_Content_First"> želim tatin stari auto prepraviti na struju</text:p>
        </text:list-item>
        <text:list-item>
          <text:p text:style-name="List_20_1_Content"> zanimaju me računala koja uče</text:p>
        </text:list-item>
        <text:list-item>
          <text:p text:style-name="List_20_1_Content_Last"> želim pomoći slijepima</text:p>
        </text:list-item>
      </text:list>
      <text:p text:style-name="Text_20_body"><text:span text:style-name="Strong_20_Emphasis">Ne volim raditi: </text:span> <text:span text:style-name="Emphasis">(opišite poslove i aktivnosti koji vas demotiviraju. Ako možete, napišite i zašto)</text:span></text:p>
      <text:list text:style-name="List_20_1" text:continue-numbering="false">
        <text:list-item>
          <text:p text:style-name="List_20_1_Content_First"> rukovoditi ljudima - jer mislim da smo ravnopravni </text:p>
        </text:list-item>
        <text:list-item>
          <text:p text:style-name="List_20_1_Content"> pisati programe - to je dosadno - to svi rade</text:p>
        </text:list-item>
        <text:list-item>
          <text:p text:style-name="List_20_1_Content"> pisati članke - to nije kroisno - jer bih ja nesto praktično - jer sam uvijek bio loš u hrvatskom</text:p>
        </text:list-item>
        <text:list-item>
          <text:p text:style-name="List_20_1_Content"> prljati ruke</text:p>
        </text:list-item>
        <text:list-item>
          <text:p text:style-name="List_20_1_Content"> držati predavanja</text:p>
        </text:list-item>
        <text:list-item>
          <text:p text:style-name="List_20_1_Content_Last"> poučavati druge</text:p>
        </text:list-item>
      </text:list>
      <text:p text:style-name="Horizontal_20_Line"/>
      <text:p text:style-name="Text_20_body"><text:span text:style-name="Strong_20_Emphasis">Vještine: </text:span> <text:span text:style-name="Emphasis">(opišite što znate i koliko ste u tome dobri)</text:span>
na primjer: <text:line-break/></text:p>
      <text:list text:style-name="List_20_1" text:continue-numbering="false">
        <text:list-item>
          <text:p text:style-name="List_20_1_Content_First"> programiram od 14 godine, najradije u C++, uglavnom igrice, ... <text:line-break/></text:p>
        </text:list-item>
        <text:list-item>
          <text:p text:style-name="List_20_1_Content_Last"> volim vizualni dizajn, imao sam jednu izložbu, ....</text:p>
        </text:list-item>
      </text:list>
      <text:p text:style-name="Text_20_body"><text:span text:style-name="Strong_20_Emphasis">Moje dobre osobine: </text:span> <text:span text:style-name="Emphasis">(opišite svoje osobine za koje mislite da će drugima /timu, poslodavcu,.../ biti korisne)</text:span></text:p>
      <text:list text:style-name="List_20_1" text:continue-numbering="false">
        <text:list-item>
          <text:p text:style-name="List_20_1_Content_First"> dobro se snalazim u kaosu </text:p>
        </text:list-item>
        <text:list-item>
          <text:p text:style-name="List_20_1_Content"> volim rad u timu</text:p>
        </text:list-item>
        <text:list-item>
          <text:p text:style-name="List_20_1_Content_Last"> znam organizirati posao</text:p>
        </text:list-item>
      </text:list>
      <text:p text:style-name="Text_20_body"><text:span text:style-name="Strong_20_Emphasis">Osobine koje želim poboljšati: </text:span></text:p>
      <text:list text:style-name="List_20_1" text:continue-numbering="false">
        <text:list-item>
          <text:p text:style-name="List_20_1_Content_First"> slabo govorim engleski</text:p>
        </text:list-item>
        <text:list-item>
          <text:p text:style-name="List_20_1_Content"> nemam praktičnih iskustava u elektronici</text:p>
        </text:list-item>
        <text:list-item>
          <text:p text:style-name="List_20_1_Content_Last"> loše dokumentiram softver koji napišem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ogledni_student:os_id</dc:title>
  </office:meta>
</office:document-meta>
</file>