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robert_adzaga:ra_dnevnik"/><text:bookmark-start text:name="__RefHeading___robert_adzagamjesta_za_samoprovjeru_znanja_1"/><text:bookmark-start text:name="robert_adzagamjesta_za_samoprovjeru_znanja"/>Robert Adžaga: Mjesta za samoprovjeru znanja<text:bookmark-end text:name="__RefHeading___robert_adzagamjesta_za_samoprovjeru_znanja_1"/><text:bookmark-end text:name="robert_adzagamjesta_za_samoprovjeru_znanja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0.-16.3.2013_3"/><text:bookmark-start text:name="tjedan_10.-16.3.2013"/>1. tjedan (10.-16.3.2013.)<text:bookmark-end text:name="__RefHeading___tjedan_10.-16.3.2013_3"/><text:bookmark-end text:name="tjedan_10.-16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list text:style-name="List_20_1" text:continue-numbering="false">
        <text:list-item>
          <text:p text:style-name="List_20_1_Content_First">Proučio upute za pisanje seminara, naučio sintaksu wiki-a i način pisanja dnevnika.</text:p>
        </text:list-item>
        <text:list-item>
          <text:p text:style-name="List_20_1_Content">Instalirao sam Zotero i Zotero plugin koji ne radi baš najbolje u google chrome-u.</text:p>
          <text:list text:style-name="List_20_1">
            <text:list-item>
              <text:p text:style-name="List_20_1_Content">Prelazak na Firefox</text:p>
            </text:list-item>
          </text:list>
        </text:list-item>
        <text:list-item>
          <text:p text:style-name="List_20_1_Content">Otvorio javnu grupu pod nazivom “Online places for self evaluation”.</text:p>
        </text:list-item>
        <text:list-item>
          <text:p text:style-name="List_20_1_Content">Napravio općenitu pretragu interneta sa ključnim riječima:</text:p>
          <text:list text:style-name="List_20_1">
            <text:list-item>
              <text:p text:style-name="List_20_1_Content">self evaluation test</text:p>
            </text:list-item>
            <text:list-item>
              <text:p text:style-name="List_20_1_Content">online test</text:p>
            </text:list-item>
            <text:list-item>
              <text:p text:style-name="List_20_1_Content_Last">quiz</text:p>
            </text:list-item>
          </text:list>
        </text:list-item>
      </text:list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list text:style-name="List_20_1" text:continue-numbering="false">
        <text:list-item>
          <text:p text:style-name="List_20_1_Content_First">Detaljnije pretraživanje rezultata s ključnim riječima  pomoću online baza podataka i scholar.google-a</text:p>
        </text:list-item>
        <text:list-item>
          <text:p text:style-name="List_20_1_Content">Kreiranje prve mentalne mape</text:p>
        </text:list-item>
        <text:list-item>
          <text:p text:style-name="List_20_1_Content_Last">Pronalazak literature, radova, materijala i spremanje u Zotero</text:p>
        </text:list-item>
      </text:list>
      <text:p text:style-name="Text_20_body">---------------------------------------------------------------------------------------------------------</text:p>
      <text:h text:style-name="Heading_20_4" text:outline-level="4"><text:bookmark-start text:name="__RefHeading___tjedan_17.-23.3.2013_6"/><text:bookmark-start text:name="tjedan_17.-23.3.2013"/>2. tjedan (17.-23.3.2013.)<text:bookmark-end text:name="__RefHeading___tjedan_17.-23.3.2013_6"/><text:bookmark-end text:name="tjedan_17.-23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list text:style-name="List_20_1" text:continue-numbering="false">
        <text:list-item>
          <text:p text:style-name="List_20_1_Content_First">Detaljnije pretraživanje web-a uz nove ključne riječi (self-assessment, knowledge self-assessment) u  kombinacijama sa quiz, test, online...</text:p>
          <text:list text:style-name="List_20_1">
            <text:list-item>
              <text:p text:style-name="List_20_1_Content">Pretraživanje rezultata uz pomoć google i ključnih riječi je postavilo uzorak da se uglavnom pronalaze  testovi vezani uz zdravlje (uglavnom psihičko) te testovi za lakše pronalaženje posla, nastavka karijere, i ne mali broj kvizova inteligencije</text:p>
            </text:list-item>
            <text:list-item>
              <text:p text:style-name="List_20_1_Content">Velik broj sveučilišta ima testove za buduće studente da vide pripadaju li tom području učenja i primjetio sam da se ti testovi uglavnom ponavljaju</text:p>
            </text:list-item>
            <text:list-item>
              <text:p text:style-name="List_20_1_Content">Nađen velik broj literature vezane uz knowledge self-assessment, međutim svaki pdf se plaća</text:p>
            </text:list-item>
            <text:list-item>
              <text:p text:style-name="List_20_1_Content">Od besplatne literature nisam pronašao ništa što bih mogao iskoristiti za daljni rad</text:p>
            </text:list-item>
          </text:list>
        </text:list-item>
        <text:list-item>
          <text:p text:style-name="List_20_1_Content">Pronašao sam par stranica sa velikom bazom testova- AllTheTests, Psychology Today, Nursing tests, sadrže više stotina testova u bazi</text:p>
        </text:list-item>
        <text:list-item>
          <text:p text:style-name="List_20_1_Content_Last">Pozvao mentore u zotero grupu koja još nije uređena jer velik broj stranica zotero ne prepoznaje ni u Firefoxu, te stranice su bookmarkane i spremljene.</text:p>
        </text:list-item>
      </text:list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list text:style-name="List_20_1" text:continue-numbering="false">
        <text:list-item>
          <text:p text:style-name="List_20_1_Content_First">Riješavanje velikog broja testova kako bih dobio dojam kakve rezultate pružaju</text:p>
        </text:list-item>
        <text:list-item>
          <text:p text:style-name="List_20_1_Content">Pronalazak literature u bazama znanstvenih radova, mogući odlazak do Nacionalne sveučilišne knjižnice</text:p>
        </text:list-item>
        <text:list-item>
          <text:p text:style-name="List_20_1_Content">Traženje mjesta za samoprovjeru po određenim područjima i u hrvatskoj</text:p>
        </text:list-item>
        <text:list-item>
          <text:p text:style-name="List_20_1_Content_Last">Proširenje umne mape i Zotero bibliografije</text:p>
        </text:list-item>
      </text:list>
      <text:p text:style-name="Text_20_body">----------------------------------------------------------------------------------------------------------</text:p>
      <text:h text:style-name="Heading_20_4" text:outline-level="4"><text:bookmark-start text:name="__RefHeading___tjedan_24.-30.3.2013_9"/><text:bookmark-start text:name="tjedan_24.-30.3.2013"/>3. tjedan (24.-30.3.2013.)<text:bookmark-end text:name="__RefHeading___tjedan_24.-30.3.2013_9"/><text:bookmark-end text:name="tjedan_24.-30.3.2013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list text:style-name="List_20_1" text:continue-numbering="false">
        <text:list-item>
          <text:p text:style-name="List_20_1_Content_First">Pretraživanje google-a uz napredne opcije isključivanja stranica sa testovima za iq, karijeru, osobnost</text:p>
        </text:list-item>
        <text:list-item>
          <text:p text:style-name="List_20_1_Content">Pretraživanje stranica koje u svom URL-u sadrže ključne riječi</text:p>
        </text:list-item>
        <text:list-item>
          <text:p text:style-name="List_20_1_Content">Pretraživanje stranica sličnih predloženoj (www.thatquiz.org) uz pomoć stranica poput <text:a xlink:type="simple" xlink:href="http://www.similarsites.com/" text:style-name="Internet_20_link" text:visited-style-name="Visited_20_Internet_20_Link">similarsites</text:a></text:p>
        </text:list-item>
        <text:list-item>
          <text:p text:style-name="List_20_1_Content">Pronašao veći broj stranica koje na sebi sadrže testove za samoprovjeru i ti linkovi se nalaze <text:a xlink:type="simple" xlink:href="http://pastebin.com/9NfKYuHm" text:style-name="Internet_20_link" text:visited-style-name="Visited_20_Internet_20_Link">Ovdje</text:a> i nakon što izbacim i uredim vecinu cu staviti u zotero</text:p>
        </text:list-item>
        <text:list-item>
          <text:p text:style-name="List_20_1_Content">Kada sam pretraživao po područjima, najbolje kotiraju provjera znanja iz matematike, engleskog i nakon njih programiranja</text:p>
        </text:list-item>
        <text:list-item>
          <text:p text:style-name="List_20_1_Content">Našao još stranica za neka područja a neke stranice od spremljenih sam istražio i maknuo jer ne daju željene rezultate</text:p>
        </text:list-item>
        <text:list-item>
          <text:p text:style-name="List_20_1_Content_Last"> Brojne stranice daju samo izradu kvizova i testova, a neke od stranica sa velikom bazom se plaćaju</text:p>
        </text:list-item>
      </text:list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  <text:list text:style-name="List_20_1" text:continue-numbering="false">
        <text:list-item>
          <text:p text:style-name="List_20_1_Content_First">Istraživanje i proučavanje spremljenih stranica te eliminacija loših i ne kvalitetnih</text:p>
        </text:list-item>
        <text:list-item>
          <text:p text:style-name="List_20_1_Content">Pisanje kratkih komentara za one koje zadovoljavaju</text:p>
        </text:list-item>
        <text:list-item>
          <text:p text:style-name="List_20_1_Content_Last">Probati urediti zotero bibliografij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robert_adzaga:ra_dnevnik</dc:title>
  </office:meta>
</office:document-meta>
</file>