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robert_perica:rp_start"/><text:bookmark-start text:name="__RefHeading___neprimjetan_nadzor_aktivnosti_u_operacijskom_sustavu_1"/><text:bookmark-start text:name="neprimjetan_nadzor_aktivnosti_u_operacijskom_sustavu"/>Neprimjetan nadzor aktivnosti u operacijskom sustavu<text:bookmark-end text:name="__RefHeading___neprimjetan_nadzor_aktivnosti_u_operacijskom_sustavu_1"/><text:bookmark-end text:name="neprimjetan_nadzor_aktivnosti_u_operacijskom_sustavu"/></text:h>
      <text:h text:style-name="Heading_20_5" text:outline-level="5"><text:bookmark-start text:name="__RefHeading___undetectable_operating_system_activity_monitor_2"/><text:bookmark-start text:name="undetectable_operating_system_activity_monitor"/>Undetectable Operating System Activity Monitor“<text:bookmark-end text:name="__RefHeading___undetectable_operating_system_activity_monitor_2"/><text:bookmark-end text:name="undetectable_operating_system_activity_monitor"/></text:h>
      <text:h text:style-name="Heading_20_5" text:outline-level="5"><text:bookmark-start text:name="__RefHeading___mentorprof._dr._sc._branko_jeren_3"/><text:bookmark-start text:name="mentorprof._dr._sc._branko_jeren"/>Mentor:	Prof. dr. sc. Branko Jeren<text:bookmark-end text:name="__RefHeading___mentorprof._dr._sc._branko_jeren_3"/><text:bookmark-end text:name="mentorprof._dr._sc._branko_jeren"/></text:h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p text:style-name="Text_20_body">Za uspješnu zaštitu računalnog sustava od napada, potrebno je pratiti sve aktivnosti korisnika i aplikacija koje oni pokreću. Zadatak je analizirati poznate metode nadzora aktivnosti u operacijskom sustavu, prepoznati njihove nedostatke te definirati zahtjeve na sustav nadzora kojeg korisnici operacijskog sustava ne mogu ni otkriti, ni omesti.
Na osnovi definiranih zahtjeva, konstruirati i izvesti neprimjetni sustav nadzora aktivnosti u operacijskom sustavu.</text:p>
      <text:h text:style-name="Heading_20_3" text:outline-level="3"><text:bookmark-start text:name="__RefHeading___kronologija_5"/><text:bookmark-start text:name="kronologija"/>Kronologija<text:bookmark-end text:name="__RefHeading___kronologija_5"/><text:bookmark-end text:name="kronologij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robert_perica:rp_start</dc:title>
  </office:meta>
</office:document-meta>
</file>