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studenti:roko_grubelic:rg_dnevnik2"/><text:bookmark-start text:name="__RefHeading___dnevnik_rada_1"/><text:bookmark-start text:name="dnevnik_rada"/>Dnevnik rada<text:bookmark-end text:name="__RefHeading___dnevnik_rada_1"/><text:bookmark-end text:name="dnevnik_rada"/></text:h>
      <text:h text:style-name="Heading_20_4" text:outline-level="4"><text:bookmark-start text:name="__RefHeading___tjedan_9.4.2018_-_16.4.2018_2"/><text:bookmark-start text:name="tjedan_9.4.2018_-_16.4.2018"/>1. tjedan (9.4.2018 - 16.4.2018.)<text:bookmark-end text:name="__RefHeading___tjedan_9.4.2018_-_16.4.2018_2"/><text:bookmark-end text:name="tjedan_9.4.2018_-_16.4.2018"/></text:h>
      <text:h text:style-name="Heading_20_5" text:outline-level="5"><text:bookmark-start text:name="__RefHeading___dosadasnji_rad_3"/><text:bookmark-start text:name="dosadasnji_rad"/>Dosadašnji rad<text:bookmark-end text:name="__RefHeading___dosadasnji_rad_3"/><text:bookmark-end text:name="dosadasnji_rad"/></text:h>
      <text:p text:style-name="Text_20_body">Dogovoren sastanak sa asistentom. Proučio sam kako se rade “Access Pointovi” preko androida.</text:p>
      <text:h text:style-name="Heading_20_5" text:outline-level="5"><text:bookmark-start text:name="__RefHeading___daljnji_koraci_4"/><text:bookmark-start text:name="daljnji_koraci"/>Daljnji koraci<text:bookmark-end text:name="__RefHeading___daljnji_koraci_4"/><text:bookmark-end text:name="daljnji_koraci"/></text:h>
      <text:p text:style-name="Text_20_body">Na sastanku se dogovoriti koji bi bio radni plan.</text:p>
      <text:p text:style-name="Horizontal_20_Line"/>
      <text:h text:style-name="Heading_20_4" text:outline-level="4"><text:bookmark-start text:name="__RefHeading___tjedan_26.3.2018_-_2.4.2018_5"/><text:bookmark-start text:name="tjedan_26.3.2018_-_2.4.2018"/>2. tjedan (26.3.2018 - 2.4.2018.)<text:bookmark-end text:name="__RefHeading___tjedan_26.3.2018_-_2.4.2018_5"/><text:bookmark-end text:name="tjedan_26.3.2018_-_2.4.2018"/></text:h>
      <text:h text:style-name="Heading_20_5" text:outline-level="5"><text:bookmark-start text:name="__RefHeading___dosadasnji_rad_6"/><text:bookmark-start text:name="dosadasnji_rad1"/>Dosadašnji rad<text:bookmark-end text:name="__RefHeading___dosadasnji_rad_6"/><text:bookmark-end text:name="dosadasnji_rad1"/></text:h>
      <text:p text:style-name="Text_20_body">Na sastanku se dogovorio sa asistentom da ću za početak napravirti open-vpn server na debianu u virtualnoj mašini. Uspio sam to napraviti uz manje probleme.</text:p>
      <text:h text:style-name="Heading_20_5" text:outline-level="5"><text:bookmark-start text:name="__RefHeading___daljnji_koraci_7"/><text:bookmark-start text:name="daljnji_koraci1"/>Daljnji koraci<text:bookmark-end text:name="__RefHeading___daljnji_koraci_7"/><text:bookmark-end text:name="daljnji_koraci1"/></text:h>
      <text:p text:style-name="Text_20_body">Spojiti se preko android uređaja na server te riješiti problem sa spajanjem preko javne ip adrese.</text:p>
      <text:p text:style-name="Horizontal_20_Line"/>
      <text:h text:style-name="Heading_20_4" text:outline-level="4"><text:bookmark-start text:name="__RefHeading___tjedan_2.4.2018._-_9.4.2018_8"/><text:bookmark-start text:name="tjedan_2.4.2018._-_9.4.2018"/>3. tjedan (2.4.2018. - 9.4.2018.)<text:bookmark-end text:name="__RefHeading___tjedan_2.4.2018._-_9.4.2018_8"/><text:bookmark-end text:name="tjedan_2.4.2018._-_9.4.2018"/></text:h>
      <text:h text:style-name="Heading_20_5" text:outline-level="5"><text:bookmark-start text:name="__RefHeading___dosadasnji_rad_9"/><text:bookmark-start text:name="dosadasnji_rad2"/>Dosadašnji rad<text:bookmark-end text:name="__RefHeading___dosadasnji_rad_9"/><text:bookmark-end text:name="dosadasnji_rad2"/></text:h>
      <text:p text:style-name="Text_20_body">Uspio sam se spojiti na server preko android uređaja koristeći aplikacije OpenVPN Connect i SSHJuice. Server sam napravio koristeći tutorial <text:a xlink:type="simple" xlink:href="https://www.cyberciti.biz/faq/how-to-install-and-configure-an-openvpn-server-on-debian-9-in-5-minutes/" text:style-name="Internet_20_link" text:visited-style-name="Visited_20_Internet_20_Link">https://www.cyberciti.biz/faq/how-to-install-and-configure-an-openvpn-server-on-debian-9-in-5-minutes/</text:a>. Također sam morao forwardirat port 1194. Također kako ne bih stalno morao mijenjati postavke servera i mijenjati postavke routera zbog javne dinamičke IP adrese koristio sam dinamički dns preko kojeg sam napravio domenu koja će uvijek poazivati na moju javnu IP adresu. <text:a xlink:type="simple" xlink:href="https://www.noip.com/remote-access" text:style-name="Internet_20_link" text:visited-style-name="Visited_20_Internet_20_Link">https://www.noip.com/remote-access</text:a>.</text:p>
      <text:h text:style-name="Heading_20_5" text:outline-level="5"><text:bookmark-start text:name="__RefHeading___daljnji_koraci_10"/><text:bookmark-start text:name="daljnji_koraci2"/>Daljnji koraci<text:bookmark-end text:name="__RefHeading___daljnji_koraci_10"/><text:bookmark-end text:name="daljnji_koraci2"/></text:h>
      <text:p text:style-name="Text_20_body">Ostvariti slanje mrežnog prometa sa androida na open-vpn server.</text:p>
      <text:p text:style-name="Horizontal_20_Line"/>
      <text:p text:style-name="Text_20_body"><text:span text:style-name="Strong_20_Emphasis">4. tjedan (9.4.2018. - 16.4.2018.)</text:span></text:p>
      <text:h text:style-name="Heading_20_5" text:outline-level="5"><text:bookmark-start text:name="__RefHeading___dosadasnji_rad_11"/><text:bookmark-start text:name="dosadasnji_rad3"/>Dosadašnji rad<text:bookmark-end text:name="__RefHeading___dosadasnji_rad_11"/><text:bookmark-end text:name="dosadasnji_rad3"/></text:h>
      <text:p text:style-name="Text_20_body">Par grešaka se ostvarilo ovaj tjedan. Naime mogu dobiti ssh pristup računalu preko mobitela, ali ne mogu ići na internet preko mobitela kada sam spojen na openVPN server. Nakon čitanja raznih foruma te mijenjanja postavka firewalla, mijenjanja konfguracijskih datoteka openVPN-a (server.conf, client.ovpn) nisam uspio rijepiti problem. Uspio sam si samo “pokvariti” debian te više ne mogu na internet s njim te nakon pokušaja na Linux Mintu koji nije na VirtualBoxu ni na njega se više nisam u mogućnosti spojiti.</text:p>
      <text:h text:style-name="Heading_20_5" text:outline-level="5"><text:bookmark-start text:name="__RefHeading___daljnji_korac_12"/><text:bookmark-start text:name="daljnji_korac"/>Daljnji korac<text:bookmark-end text:name="__RefHeading___daljnji_korac_12"/><text:bookmark-end text:name="daljnji_korac"/></text:h>
      <text:p text:style-name="Text_20_body">Pokušati sve gore navedeno napraviti sa WinInetd-om koji bi u konfiguraciji trebao imati podršku za korisnike.</text:p>
      <text:p text:style-name="Horizontal_20_Line"/>
      <text:p text:style-name="Text_20_body"><text:span text:style-name="Strong_20_Emphasis">5. tjedan (7.11.2017. - 14.11.2017.)</text:span></text:p>
      <text:p text:style-name="Text_20_body"><text:span text:style-name="Strong_20_Emphasis">Dosadašnji rad</text:span></text:p>
      <text:p text:style-name="Text_20_body">Napisan plan projekta i predan na fer web.</text:p>
      <text:p text:style-name="Text_20_body"><text:span text:style-name="Strong_20_Emphasis">Daljni koraci</text:span></text:p>
      <text:p text:style-name="Text_20_body">Poslje međuispita izvesti sve navedeno u 4. tjednu.</text:p>
      <text:p text:style-name="Horizontal_20_Line"/>
      <text:p text:style-name="Text_20_body"><text:span text:style-name="Strong_20_Emphasis">6./7. tjedan - Međuispiti</text:span></text:p>
      <text:p text:style-name="Horizontal_20_Line"/>
      <text:p text:style-name="Text_20_body"><text:span text:style-name="Strong_20_Emphasis">8. tjedan (2.12.2017. - 9.12.2017.)</text:span></text:p>
      <text:p text:style-name="Text_20_body"><text:span text:style-name="Strong_20_Emphasis">Dosadašnji rad</text:span></text:p>
      <text:p text:style-name="Text_20_body">Proučio sam kako pisati konfiguracijski file wininetd.conf. Uspio sam pokrenuti servis wininetd koji je vidljiv u Task Manageru. Napravio sam jednostavan program (program.exe, ispisuje sa stdina na stdout) na kojeg cu se pokušati spojiti sa drugog računala. Dao sam mu port za kojeg sam prije toga provjerio je li slobodan sa netstat-om. Kada pokrenem wininetd –debug, uspije ga staviti na mrežu. Tu sam imao problem jer wininetd u konfiguracijskom file-u prilikom dodjele puta do datoteke program.exe iz nepoznatih razloga izbriše zadnji znak te se u konfiguracijsku datoteku mora dodati još jedan znak na kraj kako ne bi došlo do pogreške (c:\program.exee → c:\program.exe). Na istom računalu sa drugog terminala naredbom nc (netcat) koja kao parametre prima IP adresu i port zadajem vlastitu IP adresu (ipconfig) te unaprijed određeni port. Sa terminala na kojem je pokrenut wininetd –debug se vidi da se klijent spojio sa određenom ip adresom i portom, ali na klijentskom računalu (netcat) se ne pokreće zadani program odnosno ne ispisuje ono što bi trebalo.</text:p>
      <text:p text:style-name="Text_20_body"><text:span text:style-name="Strong_20_Emphasis">Daljni koraci</text:span></text:p>
      <text:p text:style-name="Text_20_body">Probati na kućnoj mreži istu stvar sa dva različita računala. Riješiti problem na koji sam naišao. Ukoliko ne uspijem, javiti se asistentu.</text:p>
      <text:p text:style-name="Horizontal_20_Line"/>
      <text:p text:style-name="Text_20_body"><text:span text:style-name="Strong_20_Emphasis">9. tjedan (9.12.2017. - 16.12.2017.)</text:span></text:p>
      <text:p text:style-name="Text_20_body"><text:span text:style-name="Strong_20_Emphasis">Dosadašnji rad</text:span></text:p>
      <text:p text:style-name="Text_20_body">Uspio sam riješiti problem od prošlog puta. Wininetd radi normalno bez definiranog usera. Kod stavljanja usera u wininetd.config te pokretanja wininetd-a javljao se error. Jedan od errora sam uspio riješiti tako da sam debuggiro wininetd.c,našao grešku koja se javlja pozivom funkcije LogonUserA te nakon proučavanja greške na internetu našao riješenje. Naime u Windowsima treba otići u Local Security Policies (Start → Run → secpol.msc → Local Policies → User Rights Assignment → Log on as batch job) te dodati usera kojeg smo upisali u konfiguracijskoj datoteci u Log on as batch job. Nakon toga pojavila se nova greška ([wininetd] unable to create process as user: cmdln='c:\pr.exe' user='Roko' err='A required privilege is not held by the 'lient.) Nakon mnogo googlanja i debuggiranja nisam uspio otrkiti problem te sam se obratio mentoru.</text:p>
      <text:p text:style-name="Text_20_body"><text:span text:style-name="Strong_20_Emphasis">Daljni koraci</text:span></text:p>
      <text:p text:style-name="Text_20_body">Čekati odgovor mentora te nastaviti dalje prema njegovim uputama.</text:p>
      <text:p text:style-name="Horizontal_20_Line"/>
      <text:p text:style-name="Text_20_body"><text:span text:style-name="Strong_20_Emphasis">10. tjedan (16.12.2017. - 23.12.2017.)</text:span></text:p>
      <text:p text:style-name="Text_20_body"><text:span text:style-name="Strong_20_Emphasis">Dosadašnji rad</text:span></text:p>
      <text:p text:style-name="Text_20_body">Uz mentorovu pomoć, dosta googlanja i debuggiranja uspio sam riješiti problem od prošlog puta. Razlog pogreške je poziv funkcije <text:span text:style-name="Emphasis">CreateProcessAsUserA</text:span> u wininetd.c datoteci. Greška koju Windowsi bacaju je <text:span text:style-name="Strong_20_Emphasis">ERROR_PRIVILEGE_NOT_HELD A required privilege is not held by the client</text:span>. Na na linku <text:a xlink:type="simple" xlink:href="https://msdn.microsoft.com/en-us/library/windows/desktop/ms682429" text:style-name="Internet_20_link" text:visited-style-name="Visited_20_Internet_20_Link">https://msdn.microsoft.com/en-us/library/windows/desktop/ms682429</text:a> koji mi je proslijedio mentor piše sljedeće : <text:span text:style-name="Emphasis">CreateProcessAsUser function must have the<text:span text:style-name="Strong_20_Emphasis"> SE_INCREASE_QUOTA_NAME</text:span> privilege and may require the <text:span text:style-name="Strong_20_Emphasis">SE_ASSIGNPRIMARYTOKEN_NAME</text:span> privilege if the token is not assignable</text:span>. Riješenje sam našao na sljedećem linku: <text:a xlink:type="simple" xlink:href="https://stackoverflow.com/questions/1475577/createprocessasuser-error-1314" text:style-name="Internet_20_link" text:visited-style-name="Visited_20_Internet_20_Link">https://stackoverflow.com/questions/1475577/createprocessasuser-error-1314</text:a> . Naime, uz dodavnje usera u security policies →<text:span text:style-name="Strong_20_Emphasis"> Logon as batch job</text:span>, također treba usera ili grupu usera dodati u Local Policies → User Rights Assignement → <text:span text:style-name="Strong_20_Emphasis">Replace a process level token</text:span>. Nakon dodavanja usera (u mojem slučaju Roko) wininetd radi te uspjevam pristupiti servisu sa drugog računala.</text:p>
      <text:p text:style-name="Text_20_body"><text:span text:style-name="Strong_20_Emphasis">Daljni koraci</text:span> <text:line-break/>
Napraviti više usera kojima ću dati različite ovlasti za pristupanje određenim datotekama te pokušati pristupiti datotekama sa drugog računala.</text:p>
      <text:p text:style-name="Horizontal_20_Line"/>
      <text:p text:style-name="Text_20_body"><text:span text:style-name="Strong_20_Emphasis">11. tjedan (23.12.2017. - 30.12.2017.)</text:span></text:p>
      <text:p text:style-name="Text_20_body"><text:span text:style-name="Strong_20_Emphasis">Dosadašnji rad</text:span> <text:line-break/>
Za početak sam dodao dva usera : User1 i User2. To sam učinio na sljedeći način. Pokrenuo sam run.exe preko starta te upisao<text:span text:style-name="Strong_20_Emphasis"> lusrmgr.msc </text:span>nakon čega sam stisnuo Ok. Otvorio se prozor <text:span text:style-name="Strong_20_Emphasis">Local Users and Groups.</text:span> Nakon toga sam kreirao dva usera tako što sam odabrao Users, desni klik na prazan prostor te New User. Odabrao sam username i password te spremio oba usera. Zatim sam na isti način napravio novu grupu koju sam nazvao Projekt u koju sam dodao oba usera. Nakon toga sam otišao u Security Policies te dodao grupu u <text:span text:style-name="Strong_20_Emphasis">Logon as a batch job</text:span> i u <text:span text:style-name="Strong_20_Emphasis">Replace a process level token</text:span>. Nakon toga sam napisao program u c-u koji prima put do određene datoteke te na stdin ispisuje njen sadržaj. Program sam dodao u wininetd.conf sa dva različita usera na sljedeći način:</text:p>
      <text:p text:style-name="Text_20_body"><text:line-break/>
<text:span text:style-name="Emphasis">202 User1:1234 c:\program.exe<text:line-break/>
203 User2:12345 c:\program.exee</text:span></text:p>
      <text:p text:style-name="Text_20_body"><text:line-break/>
Zatim sam napravio dvije tekstualne datoteke različitog sadržaja i imena (user1.txt, user 2.txt). Korisniku User1 dao sam dozvolu da pročita datoteku user1.txt, a onemogućio da pročital ili piše u datoteku user2. Obrnuto sam napravio za Usera2. Navedeno sam napravio na sljedeći način. Desni klik na user1.txt, klik na Security tab te klik na edit. Tu sada klikom na određenog usera promijeniti ovlasti koje ima nad tom datotekom. Nakon pokretanja wininetd-a te spajanjem na određeni port (recimo npr. 202) sa drugog računala zaista mogu pročitati što se nalazi u datoteci user1, a ne mogu pročitati što se nalazi u datoteci user2.</text:p>
      <text:p text:style-name="Text_20_body"><text:line-break/>
Moj zadatak je uspio.</text:p>
      <text:p text:style-name="Horizontal_20_Line"/>
      <text:p text:style-name="Text_20_body"><text:span text:style-name="Strong_20_Emphasis">12. tjedan (30.12.2017. - 6.12.2017.)</text:span></text:p>
      <text:p text:style-name="Text_20_body"><text:span text:style-name="Strong_20_Emphasis">Dosadašnji rad</text:span> <text:line-break/>
Napravljene su i postavljene kompletne upute sa slikama na mojoj stranici <text:a xlink:type="simple" xlink:href="http://studentski-izvjestaji.zesoi.fer.hr/lib/exe/fetch.php?media=studenti:roko_grubelic:pokretanje_izoliranih_ranjivih_mreznih_servisa_na_windows_serveru_za_ctf_zadatke.pdf" text:style-name="Internet_20_link" text:visited-style-name="Visited_20_Internet_20_Link">http://studentski-izvjestaji.zesoi.fer.hr/lib/exe/fetch.php?media=studenti:roko_grubelic:pokretanje_izoliranih_ranjivih_mreznih_servisa_na_windows_serveru_za_ctf_zadatke.pdf</text:a></text:p>
      <text:p text:style-name="Text_20_body">Otvorio sam github account, napravio novi repozitorij u koji sam stavio svoj program koji prima put do datoteke i njen sadržaj ispisuje na stdout te kompletne upute na engleskom kako se koristi wininetd na Windowsima. <text:a xlink:type="simple" xlink:href="https://github.com/rockymus/wininetd" text:style-name="Internet_20_link" text:visited-style-name="Visited_20_Internet_20_Link">https://github.com/rockymus/wininetd</text:a></text:p>
      <text:p text:style-name="Text_20_body"><text:line-break/>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roko_grubelic:rg_dnevnik2</dc:title>
  </office:meta>
</office:document-meta>
</file>