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shadi_zahran:sz_start"/><text:bookmark-start text:name="__RefHeading___shadi_zahran_1"/><text:bookmark-start text:name="shadi_zahran"/>Shadi Zahran<text:bookmark-end text:name="__RefHeading___shadi_zahran_1"/><text:bookmark-end text:name="shadi_zahran"/></text:h>
      <text:h text:style-name="Heading_20_3" text:outline-level="3"><text:bookmark-start text:name="__RefHeading___plugin_za_browser_2"/><text:bookmark-start text:name="plugin_za_browser"/>Plugin za browser<text:bookmark-end text:name="__RefHeading___plugin_za_browser_2"/><text:bookmark-end text:name="plugin_za_browser"/></text:h>
      <text:p text:style-name="Text_20_body"><text:span text:style-name="Emphasis">Plugin za browser Google Chrome.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shadi_zahran:sz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Bibliografija</text:p>
          </table:table-cell>
          <table:table-cell office:value-type="string" table:style-name="tablecell">
            <text:p text:style-name="tablealignleft">Umna mapa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shadi_zahran:sz_start</dc:title>
  </office:meta>
</office:document-meta>
</file>