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vana_cerneka:vc_dnevnik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datumi_2"/><text:bookmark-start text:name="tjedan_datumi"/>1. tjedan (datumi)<text:bookmark-end text:name="__RefHeading___tjedan_datumi_2"/><text:bookmark-end text:name="tjedan_datumi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datumi_5"/><text:bookmark-start text:name="tjedan_datumi1"/>2. tjedan (datumi)<text:bookmark-end text:name="__RefHeading___tjedan_datumi_5"/><text:bookmark-end text:name="tjedan_datumi1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8"/><text:bookmark-start text:name="tjedan_datumi2"/>3. tjedan (datumi)<text:bookmark-end text:name="__RefHeading___tjedan_datumi_8"/><text:bookmark-end text:name="tjedan_datumi2"/></text:h>
      <text:h text:style-name="Heading_20_5" text:outline-level="5"><text:bookmark-start text:name="__RefHeading___dosadasnji_rad_9"/><text:bookmark-start text:name="dosadasnji_rad2"/>Dosadašnji rad<text:bookmark-end text:name="__RefHeading___dosadasnji_rad_9"/><text:bookmark-end text:name="dosadasnji_rad2"/></text:h>
      <text:h text:style-name="Heading_20_5" text:outline-level="5"><text:bookmark-start text:name="__RefHeading___daljnji_koraci_10"/><text:bookmark-start text:name="daljnji_koraci2"/>Daljnji koraci<text:bookmark-end text:name="__RefHeading___daljnji_koraci_10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na_cerneka:vc_dnevnik</dc:title>
  </office:meta>
</office:document-meta>
</file>