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vana_cerneka:vc_dp_dnevnik"/><text:bookmark-start text:name="__RefHeading___vana_cernekaautomatizirana_analiza_trendova_u_znanstvenoj_literaturi_1"/><text:bookmark-start text:name="vana_cernekaautomatizirana_analiza_trendova_u_znanstvenoj_literaturi"/>Vana Černeka: Automatizirana analiza trendova u znanstvenoj literaturi<text:bookmark-end text:name="__RefHeading___vana_cernekaautomatizirana_analiza_trendova_u_znanstvenoj_literaturi_1"/><text:bookmark-end text:name="vana_cernekaautomatizirana_analiza_trendova_u_znanstvenoj_literaturi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ana_cerneka:vc_dp_dnevnik</dc:title>
  </office:meta>
</office:document-meta>
</file>