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vana_cerneka:vc_dp_z_2019"/><text:bookmark-start text:name="__RefHeading___vana_cerneka_1"/><text:bookmark-start text:name="vana_cerneka"/>Vana Černeka<text:bookmark-end text:name="__RefHeading___vana_cerneka_1"/><text:bookmark-end text:name="vana_cerneka"/></text:h>
      <text:h text:style-name="Heading_20_3" text:outline-level="3"><text:bookmark-start text:name="__RefHeading___NoTitle_2"/><text:bookmark-start text:name="section"/><text:bookmark-end text:name="__RefHeading___NoTitle_2"/><text:bookmark-end text:name="section"/></text:h>
      <text:p text:style-name="Text_20_body"><text:span text:style-name="Emphasis">Automatizirana analiza trendova u znanstvenoj literaturi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ext:p text:style-name="Text_20_body"><text:a xlink:type="simple" xlink:href="http://studentski-izvjestaji.zesoi.fer.hr/doku.php?id=studenti:vana_cerneka:vc_dp_dnevnik" text:style-name="Internet_20_link" text:visited-style-name="Visited_20_Internet_20_Link">Dnevnik rada</text:a></text:p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ana_cerneka:vc_dp_z_2019</dc:title>
  </office:meta>
</office:document-meta>
</file>