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studenti:viktor_kvaternjak:izvjesce25travnja"/>File 0: C:\java\diplomski\MP4 Flo Rida - Whistle [Official Video].mp4 77874 kB</text:span></text:p>
      <text:p text:style-name="Text_20_body"><text:span text:style-name="Source_20_Text">Testing from byte 39871796, block is 7462</text:span></text:p>
      <text:p text:style-name="Text_20_body"><text:span text:style-name="Source_20_Text">Frequency test                          0,02         random (p = 0,98)   Ones=3732,00        Frequency=2,00      </text:span></text:p>
      <text:p text:style-name="Text_20_body"><text:span text:style-name="Source_20_Text">Block frequency test 128b               167,56       (p = 0,00)          Sum=0,33            </text:span></text:p>
      <text:p text:style-name="Text_20_body"><text:span text:style-name="Source_20_Text">Block frequency test 256b               112,03       (p = 0,00)          Sum=0,11            </text:span></text:p>
      <text:p text:style-name="Text_20_body"><text:span text:style-name="Source_20_Text">RLE test                                3773,00      random (p = 0,33)   FlipOnes=1886,00    FlipZeroes=1887,00  </text:span></text:p>
      <text:p text:style-name="Text_20_body"><text:span text:style-name="Source_20_Text">Binary matrix rank test                 2,97         random (p = 0,23)   F_30=1,00           </text:span></text:p>
      <text:p text:style-name="Text_20_body"><text:span text:style-name="Source_20_Text">Longest run of ones test                15,38        (p = 0,01)          v_n_obs=6,00        </text:span></text:p>
      <text:p text:style-name="Text_20_body"><text:span text:style-name="Source_20_Text">DFT spectral test                       3549,00      random (p = 0,63)   D=0,48 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3,00         random (p = 0,81)   </text:span></text:p>
      <text:p text:style-name="Text_20_body"><text:span text:style-name="Source_20_Text">Serial processor (8)                    144,26       random (p = 0,15)   Del2=63,88          psim1=173,30        psim2=92,92         p_value1=0,15       p_value2=0,48       </text:span></text:p>
      <text:p text:style-name="Text_20_body"><text:span text:style-name="Source_20_Text">Approximate entropy test, 8b            292,26       random (p = 0,06)   apen=0,67           </text:span></text:p>
      <text:p text:style-name="Text_20_body"><text:span text:style-name="Source_20_Text">Cumulative sums test - forward          123,00       random (p = 0,31)   sum2=0,15           </text:span></text:p>
      <text:p text:style-name="Text_20_body"><text:span text:style-name="Source_20_Text">Cumulative sums test - backward         125,00       random (p = 0,30)   sum2=0,15           </text:span></text:p>
      <text:p text:style-name="Text_20_body"><text:span text:style-name="Source_20_Text">Random excursions test                  7,31         random (p = 0,20)   </text:span></text:p>
      <text:p text:style-name="Text_20_body"><text:span text:style-name="Source_20_Text">Random excursions variant test (0)      81,00        random (p = 0,50)   </text:span></text:p>
      <text:p text:style-name="Text_20_body"><text:span text:style-name="Source_20_Text">File 1: C:\java\diplomski\MP4 Rihanna - We Found Love ft. Calvin Harris.mp4 62390 kB</text:span></text:p>
      <text:p text:style-name="Text_20_body"><text:span text:style-name="Source_20_Text">Testing from byte 31943726, block is 7462</text:span></text:p>
      <text:p text:style-name="Text_20_body"><text:span text:style-name="Source_20_Text">Frequency test                          0,14         random (p = 0,89)   Ones=3725,00        Frequency=-12,00    </text:span></text:p>
      <text:p text:style-name="Text_20_body"><text:span text:style-name="Source_20_Text">Block frequency test 128b               49,06        random (p = 0,79)   Sum=0,10            </text:span></text:p>
      <text:p text:style-name="Text_20_body"><text:span text:style-name="Source_20_Text">Block frequency test 256b               23,47        random (p = 0,75)   Sum=0,02            </text:span></text:p>
      <text:p text:style-name="Text_20_body"><text:span text:style-name="Source_20_Text">RLE test                                3730,00      random (p = 0,98)   FlipOnes=1865,00    FlipZeroes=1865,00  </text:span></text:p>
      <text:p text:style-name="Text_20_body"><text:span text:style-name="Source_20_Text">Binary matrix rank test                 2,97         random (p = 0,23)   F_30=1,00           </text:span></text:p>
      <text:p text:style-name="Text_20_body"><text:span text:style-name="Source_20_Text">Longest run of ones test                5,24         random (p = 0,39)   v_n_obs=9,00        </text:span></text:p>
      <text:p text:style-name="Text_20_body"><text:span text:style-name="Source_20_Text">DFT spectral test                       3542,00      random (p = 0,79)   D=-0,26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5,57         random (p = 0,47)   </text:span></text:p>
      <text:p text:style-name="Text_20_body"><text:span text:style-name="Source_20_Text">Serial processor (8)                    120,69       random (p = 0,66)   Del2=54,74          psim1=120,50        psim2=54,54         p_value1=0,66       p_value2=0,79       </text:span></text:p>
      <text:p text:style-name="Text_20_body"><text:span text:style-name="Source_20_Text">Approximate entropy test, 8b            246,50       random (p = 0,65)   apen=0,68           </text:span></text:p>
      <text:p text:style-name="Text_20_body"><text:span text:style-name="Source_20_Text">Cumulative sums test - forward          60,00        random (p = 0,90)   sum2=0,45           </text:span></text:p>
      <text:p text:style-name="Text_20_body"><text:span text:style-name="Source_20_Text">Cumulative sums test - backward         72,00        random (p = 0,78)   sum2=0,39           </text:span></text:p>
      <text:p text:style-name="Text_20_body"><text:span text:style-name="Source_20_Text">Random excursions test                  4,10         random (p = 0,54)   </text:span></text:p>
      <text:p text:style-name="Text_20_body"><text:span text:style-name="Source_20_Text">Random excursions variant test (0)      184,00       random (p = 1,00)   </text:span></text:p>
      <text:p text:style-name="Text_20_body"><text:span text:style-name="Source_20_Text">File 2: C:\java\diplomski\MP4 PSY - GANGNAM STYLE.mp4 90895 kB</text:span></text:p>
      <text:p text:style-name="Text_20_body"><text:span text:style-name="Source_20_Text">Testing from byte 46538378, block is 7462</text:span></text:p>
      <text:p text:style-name="Text_20_body"><text:span text:style-name="Source_20_Text">Frequency test                          0,51         random (p = 0,61)   Ones=3709,00        Frequency=-44,00    </text:span></text:p>
      <text:p text:style-name="Text_20_body"><text:span text:style-name="Source_20_Text">Block frequency test 128b               50,53        random (p = 0,75)   Sum=0,10            </text:span></text:p>
      <text:p text:style-name="Text_20_body"><text:span text:style-name="Source_20_Text">Block frequency test 256b               22,92        random (p = 0,78)   Sum=0,02            </text:span></text:p>
      <text:p text:style-name="Text_20_body"><text:span text:style-name="Source_20_Text">RLE test                                3712,00      random (p = 0,66)   FlipOnes=1856,00    FlipZeroes=1856,00  </text:span></text:p>
      <text:p text:style-name="Text_20_body"><text:span text:style-name="Source_20_Text">Binary matrix rank test                 0,75         random (p = 0,69)   F_30=1,00           </text:span></text:p>
      <text:p text:style-name="Text_20_body"><text:span text:style-name="Source_20_Text">Longest run of ones test                6,76         random (p = 0,24)   v_n_obs=4,00        </text:span></text:p>
      <text:p text:style-name="Text_20_body"><text:span text:style-name="Source_20_Text">DFT spectral test                       3532,00      random (p = 0,19)   D=-1,32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1,00         random (p = 0,99)   </text:span></text:p>
      <text:p text:style-name="Text_20_body"><text:span text:style-name="Source_20_Text">Serial processor (8)                    131,22       random (p = 0,40)   Del2=59,64          psim1=137,48        psim2=65,90         p_value1=0,40       p_value2=0,63       </text:span></text:p>
      <text:p text:style-name="Text_20_body"><text:span text:style-name="Source_20_Text">Approximate entropy test, 8b            256,80       random (p = 0,47)   apen=0,68           </text:span></text:p>
      <text:p text:style-name="Text_20_body"><text:span text:style-name="Source_20_Text">Cumulative sums test - forward          66,00        random (p = 0,85)   sum2=0,42           </text:span></text:p>
      <text:p text:style-name="Text_20_body"><text:span text:style-name="Source_20_Text">Cumulative sums test - backward         69,00        random (p = 0,82)   sum2=0,41           </text:span></text:p>
      <text:p text:style-name="Text_20_body"><text:span text:style-name="Source_20_Text">Random excursions test                  8,77         random (p = 0,12)   </text:span></text:p>
      <text:p text:style-name="Text_20_body"><text:span text:style-name="Source_20_Text">Random excursions variant test (0)      100,00       random (p = 0,37)   </text:span></text:p>
      <text:p text:style-name="Text_20_body"><text:span text:style-name="Source_20_Text">File 3: C:\java\diplomski\PDF Java book.pdf 3287 kB</text:span></text:p>
      <text:p text:style-name="Text_20_body"><text:span text:style-name="Source_20_Text">Testing from byte 1683051, block is 7462</text:span></text:p>
      <text:p text:style-name="Text_20_body"><text:span text:style-name="Source_20_Text">Frequency test                          1,99         random (p = 0,05)   Ones=3817,00        Frequency=172,00    </text:span></text:p>
      <text:p text:style-name="Text_20_body"><text:span text:style-name="Source_20_Text">Block frequency test 128b               115,69       (p = 0,00)          Sum=0,23            </text:span></text:p>
      <text:p text:style-name="Text_20_body"><text:span text:style-name="Source_20_Text">Block frequency test 256b               85,34        (p = 0,00)          Sum=0,08            </text:span></text:p>
      <text:p text:style-name="Text_20_body"><text:span text:style-name="Source_20_Text">RLE test                                3725,00      random (p = 0,93)   FlipOnes=1863,00    FlipZeroes=1862,00  </text:span></text:p>
      <text:p text:style-name="Text_20_body"><text:span text:style-name="Source_20_Text">Binary matrix rank test                 2,40         random (p = 0,30)   F_30=0,00           </text:span></text:p>
      <text:p text:style-name="Text_20_body"><text:span text:style-name="Source_20_Text">Longest run of ones test                21,63        (p = 0,00)          v_n_obs=4,00        </text:span></text:p>
      <text:p text:style-name="Text_20_body"><text:span text:style-name="Source_20_Text">DFT spectral test                       3538,00      random (p = 0,49)   D=-0,69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15,57        random (p = 0,02)   </text:span></text:p>
      <text:p text:style-name="Text_20_body"><text:span text:style-name="Source_20_Text">Serial processor (8)                    269,07       (p = 0,00)          Del2=139,46         psim1=302,29        psim2=172,68        p_value1=0,00       p_value2=0,00       </text:span></text:p>
      <text:p text:style-name="Text_20_body"><text:span text:style-name="Source_20_Text">Approximate entropy test, 8b            526,62       (p = 0,00)          apen=0,66           </text:span></text:p>
      <text:p text:style-name="Text_20_body"><text:span text:style-name="Source_20_Text">Cumulative sums test - forward          177,00       random (p = 0,08)   sum2=0,04           </text:span></text:p>
      <text:p text:style-name="Text_20_body"><text:span text:style-name="Source_20_Text">Cumulative sums test - backward         291,00       (p = 0,00)          sum2=0,00           </text:span></text:p>
      <text:p text:style-name="Text_20_body"><text:span text:style-name="Source_20_Text">Random excursions test                  3,73         random (p = 0,59)   </text:span></text:p>
      <text:p text:style-name="Text_20_body"><text:span text:style-name="Source_20_Text">Random excursions variant test (0)      78,00        random (p = 0,87)   </text:span></text:p>
      <text:p text:style-name="Text_20_body"><text:span text:style-name="Source_20_Text">File 4: C:\java\diplomski\PDF NIST paper.pdf 7399 kB</text:span></text:p>
      <text:p text:style-name="Text_20_body"><text:span text:style-name="Source_20_Text">Testing from byte 3788513, block is 7462</text:span></text:p>
      <text:p text:style-name="Text_20_body"><text:span text:style-name="Source_20_Text">Frequency test                          3,61         (p = 0,00)          Ones=3887,00        Frequency=312,00    </text:span></text:p>
      <text:p text:style-name="Text_20_body"><text:span text:style-name="Source_20_Text">Block frequency test 128b               68,31        random (p = 0,17)   Sum=0,13            </text:span></text:p>
      <text:p text:style-name="Text_20_body"><text:span text:style-name="Source_20_Text">Block frequency test 256b               45,12        random (p = 0,03)   Sum=0,04            </text:span></text:p>
      <text:p text:style-name="Text_20_body"><text:span text:style-name="Source_20_Text">RLE test                                3754,00      random (p = 0,49)   FlipOnes=1877,00    FlipZeroes=1877,00  </text:span></text:p>
      <text:p text:style-name="Text_20_body"><text:span text:style-name="Source_20_Text">Binary matrix rank test                 0,01         random (p = 1,00)   F_30=1,00           </text:span></text:p>
      <text:p text:style-name="Text_20_body"><text:span text:style-name="Source_20_Text">Longest run of ones test                3,90         random (p = 0,56)   v_n_obs=9,00        </text:span></text:p>
      <text:p text:style-name="Text_20_body"><text:span text:style-name="Source_20_Text">DFT spectral test                       3535,00      random (p = 0,32)   D=-1,00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6,71         random (p = 0,35)   </text:span></text:p>
      <text:p text:style-name="Text_20_body"><text:span text:style-name="Source_20_Text">Serial processor (8)                    266,77       (p = 0,00)          Del2=90,61          psim1=488,61        psim2=312,45        p_value1=0,00       p_value2=0,02       </text:span></text:p>
      <text:p text:style-name="Text_20_body"><text:span text:style-name="Source_20_Text">Approximate entropy test, 8b            453,94       (p = 0,00)          apen=0,66           </text:span></text:p>
      <text:p text:style-name="Text_20_body"><text:span text:style-name="Source_20_Text">Cumulative sums test - forward          315,00       (p = 0,00)          sum2=0,00           </text:span></text:p>
      <text:p text:style-name="Text_20_body"><text:span text:style-name="Source_20_Text">Cumulative sums test - backward         330,00       (p = 0,00)          sum2=0,00           </text:span></text:p>
      <text:p text:style-name="Text_20_body"><text:span text:style-name="Source_20_Text">Random excursions test                  4,47         random (p = 0,48)   </text:span></text:p>
      <text:p text:style-name="Text_20_body"><text:span text:style-name="Source_20_Text">Random excursions variant test (0)      29,00        random (p = 0,33)   </text:span></text:p>
      <text:p text:style-name="Text_20_body"><text:span text:style-name="Source_20_Text">File 5: C:\java\diplomski\PDF Small text.pdf 21 kB</text:span></text:p>
      <text:p text:style-name="Text_20_body"><text:span text:style-name="Source_20_Text">Testing from byte 11240, block is 7462</text:span></text:p>
      <text:p text:style-name="Text_20_body"><text:span text:style-name="Source_20_Text">Frequency test                          3,38         (p = 0,00)          Ones=3877,00        Frequency=292,00    </text:span></text:p>
      <text:p text:style-name="Text_20_body"><text:span text:style-name="Source_20_Text">Block frequency test 128b               63,06        random (p = 0,30)   Sum=0,12            </text:span></text:p>
      <text:p text:style-name="Text_20_body"><text:span text:style-name="Source_20_Text">Block frequency test 256b               39,84        random (p = 0,09)   Sum=0,04            </text:span></text:p>
      <text:p text:style-name="Text_20_body"><text:span text:style-name="Source_20_Text">RLE test                                3650,00      random (p = 0,08)   FlipOnes=1825,00    FlipZeroes=1825,00  </text:span></text:p>
      <text:p text:style-name="Text_20_body"><text:span text:style-name="Source_20_Text">Binary matrix rank test                 2,97         random (p = 0,23)   F_30=1,00           </text:span></text:p>
      <text:p text:style-name="Text_20_body"><text:span text:style-name="Source_20_Text">Longest run of ones test                16,15        (p = 0,01)          v_n_obs=6,00        </text:span></text:p>
      <text:p text:style-name="Text_20_body"><text:span text:style-name="Source_20_Text">DFT spectral test                       3534,00      random (p = 0,27)   D=-1,11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2,43         random (p = 0,88)   </text:span></text:p>
      <text:p text:style-name="Text_20_body"><text:span text:style-name="Source_20_Text">Serial processor (8)                    260,97       (p = 0,00)          Del2=91,55          psim1=520,14        psim2=350,72        p_value1=0,00       p_value2=0,01       </text:span></text:p>
      <text:p text:style-name="Text_20_body"><text:span text:style-name="Source_20_Text">Approximate entropy test, 8b            466,21       (p = 0,00)          apen=0,66           </text:span></text:p>
      <text:p text:style-name="Text_20_body"><text:span text:style-name="Source_20_Text">Cumulative sums test - forward          296,00       (p = 0,00)          sum2=0,00           </text:span></text:p>
      <text:p text:style-name="Text_20_body"><text:span text:style-name="Source_20_Text">Cumulative sums test - backward         326,00       (p = 0,00)          sum2=0,00           </text:span></text:p>
      <text:p text:style-name="Text_20_body"><text:span text:style-name="Source_20_Text">Random excursions test                  4,88         random (p = 0,43)   </text:span></text:p>
      <text:p text:style-name="Text_20_body"><text:span text:style-name="Source_20_Text">Random excursions variant test (0)      26,00        random (p = 0,63)   </text:span></text:p>
      <text:p text:style-name="Text_20_body"><text:span text:style-name="Source_20_Text">File 6: C:\java\diplomski\PDF Zet 238.pdf 12 kB</text:span></text:p>
      <text:p text:style-name="Text_20_body"><text:span text:style-name="Source_20_Text">Testing from byte 6462, block is 7462</text:span></text:p>
      <text:p text:style-name="Text_20_body"><text:span text:style-name="Source_20_Text">Frequency test                          1,13         random (p = 0,26)   Ones=3682,00        Frequency=-98,00    </text:span></text:p>
      <text:p text:style-name="Text_20_body"><text:span text:style-name="Source_20_Text">Block frequency test 128b               63,31        random (p = 0,29)   Sum=0,12            </text:span></text:p>
      <text:p text:style-name="Text_20_body"><text:span text:style-name="Source_20_Text">Block frequency test 256b               34,94        random (p = 0,21)   Sum=0,03            </text:span></text:p>
      <text:p text:style-name="Text_20_body"><text:span text:style-name="Source_20_Text">RLE test                                3827,00      random (p = 0,03)   FlipOnes=1914,00    FlipZeroes=1913,00  </text:span></text:p>
      <text:p text:style-name="Text_20_body"><text:span text:style-name="Source_20_Text">Binary matrix rank test                 1,73         random (p = 0,42)   F_30=2,00           </text:span></text:p>
      <text:p text:style-name="Text_20_body"><text:span text:style-name="Source_20_Text">Longest run of ones test                21,62        (p = 0,00)          v_n_obs=5,00        </text:span></text:p>
      <text:p text:style-name="Text_20_body"><text:span text:style-name="Source_20_Text">DFT spectral test                       3543,00      random (p = 0,88)   D=-0,15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1,57         random (p = 0,95)   </text:span></text:p>
      <text:p text:style-name="Text_20_body"><text:span text:style-name="Source_20_Text">Serial processor (8)                    240,73       (p = 0,00)          Del2=89,58          psim1=308,61        psim2=157,45        p_value1=0,00       p_value2=0,02       </text:span></text:p>
      <text:p text:style-name="Text_20_body"><text:span text:style-name="Source_20_Text">Approximate entropy test, 8b            402,44       (p = 0,00)          apen=0,67           </text:span></text:p>
      <text:p text:style-name="Text_20_body"><text:span text:style-name="Source_20_Text">Cumulative sums test - forward          113,00       random (p = 0,38)   sum2=0,19           </text:span></text:p>
      <text:p text:style-name="Text_20_body"><text:span text:style-name="Source_20_Text">Cumulative sums test - backward         159,00       random (p = 0,13)   sum2=0,07           </text:span></text:p>
      <text:p text:style-name="Text_20_body"><text:span text:style-name="Source_20_Text">Random excursions test                  2,57         random (p = 0,77)   </text:span></text:p>
      <text:p text:style-name="Text_20_body"><text:span text:style-name="Source_20_Text">Random excursions variant test (0)      88,00        random (p = 0,66)   </text:span></text:p>
      <text:p text:style-name="Text_20_body"><text:span text:style-name="Source_20_Text">File 7: C:\java\diplomski\PNG Android screenshot.png 86 kB</text:span></text:p>
      <text:p text:style-name="Text_20_body"><text:span text:style-name="Source_20_Text">Testing from byte 44120, block is 7462</text:span></text:p>
      <text:p text:style-name="Text_20_body"><text:span text:style-name="Source_20_Text">Frequency test                          4,33         (p = 0,00)          Ones=3918,00        Frequency=374,00    </text:span></text:p>
      <text:p text:style-name="Text_20_body"><text:span text:style-name="Source_20_Text">Block frequency test 128b               203,12       (p = 0,00)          Sum=0,40            </text:span></text:p>
      <text:p text:style-name="Text_20_body"><text:span text:style-name="Source_20_Text">Block frequency test 256b               148,72       (p = 0,00)          Sum=0,15            </text:span></text:p>
      <text:p text:style-name="Text_20_body"><text:span text:style-name="Source_20_Text">RLE test                                3784,00      random (p = 0,15)   FlipOnes=1892,00    FlipZeroes=1892,00  </text:span></text:p>
      <text:p text:style-name="Text_20_body"><text:span text:style-name="Source_20_Text">Binary matrix rank test                 0,01         random (p = 1,00)   F_30=1,00           </text:span></text:p>
      <text:p text:style-name="Text_20_body"><text:span text:style-name="Source_20_Text">Longest run of ones test                11,85        random (p = 0,04)   v_n_obs=7,00        </text:span></text:p>
      <text:p text:style-name="Text_20_body"><text:span text:style-name="Source_20_Text">DFT spectral test                       3535,00      random (p = 0,32)   D=-1,00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8,14         random (p = 0,23)   </text:span></text:p>
      <text:p text:style-name="Text_20_body"><text:span text:style-name="Source_20_Text">Serial processor (8)                    232,47       (p = 0,00)          Del2=103,49         psim1=336,02        psim2=207,04        p_value1=0,00       p_value2=0,00       </text:span></text:p>
      <text:p text:style-name="Text_20_body"><text:span text:style-name="Source_20_Text">Approximate entropy test, 8b            409,32       (p = 0,00)          apen=0,67           </text:span></text:p>
      <text:p text:style-name="Text_20_body"><text:span text:style-name="Source_20_Text">Cumulative sums test - forward          400,00       (p = 0,00)          sum2=0,00           </text:span></text:p>
      <text:p text:style-name="Text_20_body"><text:span text:style-name="Source_20_Text">Cumulative sums test - backward         396,00       (p = 0,00)          sum2=0,00           </text:span></text:p>
      <text:p text:style-name="Text_20_body"><text:span text:style-name="Source_20_Text">Random excursions test                  2,03         random (p = 0,85)   </text:span></text:p>
      <text:p text:style-name="Text_20_body"><text:span text:style-name="Source_20_Text">Random excursions variant test (0)      51,00        random (p = 0,88)   </text:span></text:p>
      <text:p text:style-name="Text_20_body"><text:span text:style-name="Source_20_Text">File 8: C:\java\diplomski\PNG Fedora18-wallpaper-wide.png 3539 kB</text:span></text:p>
      <text:p text:style-name="Text_20_body"><text:span text:style-name="Source_20_Text">Testing from byte 1811976, block is 7462</text:span></text:p>
      <text:p text:style-name="Text_20_body"><text:span text:style-name="Source_20_Text">Frequency test                          4,28         (p = 0,00)          Ones=3916,00        Frequency=370,00    </text:span></text:p>
      <text:p text:style-name="Text_20_body"><text:span text:style-name="Source_20_Text">Block frequency test 128b               76,00        random (p = 0,06)   Sum=0,15            </text:span></text:p>
      <text:p text:style-name="Text_20_body"><text:span text:style-name="Source_20_Text">Block frequency test 256b               59,84        (p = 0,00)          Sum=0,06            </text:span></text:p>
      <text:p text:style-name="Text_20_body"><text:span text:style-name="Source_20_Text">RLE test                                3823,00      random (p = 0,02)   FlipOnes=1912,00    FlipZeroes=1911,00  </text:span></text:p>
      <text:p text:style-name="Text_20_body"><text:span text:style-name="Source_20_Text">Binary matrix rank test                 2,40         random (p = 0,30)   F_30=0,00           </text:span></text:p>
      <text:p text:style-name="Text_20_body"><text:span text:style-name="Source_20_Text">Longest run of ones test                7,12         random (p = 0,21)   v_n_obs=8,00        </text:span></text:p>
      <text:p text:style-name="Text_20_body"><text:span text:style-name="Source_20_Text">DFT spectral test                       3542,00      random (p = 0,79)   D=-0,26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3,86         random (p = 0,70)   </text:span></text:p>
      <text:p text:style-name="Text_20_body"><text:span text:style-name="Source_20_Text">Serial processor (8)                    255,73       (p = 0,00)          Del2=92,25          psim1=422,26        psim2=258,79        p_value1=0,00       p_value2=0,01       </text:span></text:p>
      <text:p text:style-name="Text_20_body"><text:span text:style-name="Source_20_Text">Approximate entropy test, 8b            428,46       (p = 0,00)          apen=0,66           </text:span></text:p>
      <text:p text:style-name="Text_20_body"><text:span text:style-name="Source_20_Text">Cumulative sums test - forward          371,00       (p = 0,00)          sum2=0,00           </text:span></text:p>
      <text:p text:style-name="Text_20_body"><text:span text:style-name="Source_20_Text">Cumulative sums test - backward         371,00       (p = 0,00)          sum2=0,00           </text:span></text:p>
      <text:p text:style-name="Text_20_body"><text:span text:style-name="Source_20_Text">Random excursions test                  0,43         random (p = 0,99)   </text:span></text:p>
      <text:p text:style-name="Text_20_body"><text:span text:style-name="Source_20_Text">Random excursions variant test (0)      0,00         random (p = 0,77)   </text:span></text:p>
      <text:p text:style-name="Text_20_body"><text:span text:style-name="Source_20_Text">File 9: C:\java\diplomski\PNG stara ilica.png 837 kB</text:span></text:p>
      <text:p text:style-name="Text_20_body"><text:span text:style-name="Source_20_Text">Testing from byte 428563, block is 7462</text:span></text:p>
      <text:p text:style-name="Text_20_body"><text:span text:style-name="Source_20_Text">Frequency test                          0,81         random (p = 0,42)   Ones=3696,00        Frequency=-70,00    </text:span></text:p>
      <text:p text:style-name="Text_20_body"><text:span text:style-name="Source_20_Text">Block frequency test 128b               68,62        random (p = 0,16)   Sum=0,13            </text:span></text:p>
      <text:p text:style-name="Text_20_body"><text:span text:style-name="Source_20_Text">Block frequency test 256b               20,47        random (p = 0,88)   Sum=0,02            </text:span></text:p>
      <text:p text:style-name="Text_20_body"><text:span text:style-name="Source_20_Text">RLE test                                3679,00      random (p = 0,23)   FlipOnes=1839,00    FlipZeroes=1840,00  </text:span></text:p>
      <text:p text:style-name="Text_20_body"><text:span text:style-name="Source_20_Text">Binary matrix rank test                 1,41         random (p = 0,49)   F_30=0,00           </text:span></text:p>
      <text:p text:style-name="Text_20_body"><text:span text:style-name="Source_20_Text">Longest run of ones test                8,89         random (p = 0,11)   v_n_obs=6,00        </text:span></text:p>
      <text:p text:style-name="Text_20_body"><text:span text:style-name="Source_20_Text">DFT spectral test                       3541,00      random (p = 0,71)   D=-0,37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3,86         random (p = 0,70)   </text:span></text:p>
      <text:p text:style-name="Text_20_body"><text:span text:style-name="Source_20_Text">Serial processor (8)                    162,41       random (p = 0,02)   Del2=61,87          psim1=216,35        psim2=115,82        p_value1=0,02       p_value2=0,55       </text:span></text:p>
      <text:p text:style-name="Text_20_body"><text:span text:style-name="Source_20_Text">Approximate entropy test, 8b            325,64       (p = 0,00)          apen=0,67           </text:span></text:p>
      <text:p text:style-name="Text_20_body"><text:span text:style-name="Source_20_Text">Cumulative sums test - forward          100,00       random (p = 0,49)   sum2=0,25           </text:span></text:p>
      <text:p text:style-name="Text_20_body"><text:span text:style-name="Source_20_Text">Cumulative sums test - backward         116,00       random (p = 0,36)   sum2=0,18           </text:span></text:p>
      <text:p text:style-name="Text_20_body"><text:span text:style-name="Source_20_Text">Random excursions test                  10,64        random (p = 0,06)   </text:span></text:p>
      <text:p text:style-name="Text_20_body"><text:span text:style-name="Source_20_Text">Random excursions variant test (0)      7,00         random (p = 0,52)   </text:span></text:p>
      <text:p text:style-name="Text_20_body"><text:span text:style-name="Source_20_Text">File 10: C:\java\diplomski\TXT Batch File Programming.txt 41 kB</text:span></text:p>
      <text:p text:style-name="Text_20_body"><text:span text:style-name="Source_20_Text">Testing from byte 21350, block is 7462</text:span></text:p>
      <text:p text:style-name="Text_20_body"><text:span text:style-name="Source_20_Text">Frequency test                          10,07        (p = 0,00)          Ones=3296,00        Frequency=-870,00   </text:span></text:p>
      <text:p text:style-name="Text_20_body"><text:span text:style-name="Source_20_Text">Block frequency test 128b               158,41       (p = 0,00)          Sum=0,31            </text:span></text:p>
      <text:p text:style-name="Text_20_body"><text:span text:style-name="Source_20_Text">Block frequency test 256b               124,80       (p = 0,00)          Sum=0,12            </text:span></text:p>
      <text:p text:style-name="Text_20_body"><text:span text:style-name="Source_20_Text">RLE test                                3836,00      (p = 0,00)          FlipOnes=1918,00    FlipZeroes=1918,00  </text:span></text:p>
      <text:p text:style-name="Text_20_body"><text:span text:style-name="Source_20_Text">Binary matrix rank test                 45,38        (p = 0,00)          F_30=7,00           </text:span></text:p>
      <text:p text:style-name="Text_20_body"><text:span text:style-name="Source_20_Text">Longest run of ones test                436,02       (p = 0,00)          v_n_obs=3,00        </text:span></text:p>
      <text:p text:style-name="Text_20_body"><text:span text:style-name="Source_20_Text">DFT spectral test                       3635,00      (p = 0,00)          D=9,62 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4,43         random (p = 0,62)   </text:span></text:p>
      <text:p text:style-name="Text_20_body"><text:span text:style-name="Source_20_Text">Serial processor (8)                    3307,45      (p = 0,00)          Del2=1469,65        psim1=3962,87       psim2=2125,07       p_value1=0,00       p_value2=0,00       </text:span></text:p>
      <text:p text:style-name="Text_20_body"><text:span text:style-name="Source_20_Text">Approximate entropy test, 8b            3577,93      (p = 0,00)          apen=0,45           </text:span></text:p>
      <text:p text:style-name="Text_20_body"><text:span text:style-name="Source_20_Text">Cumulative sums test - forward          871,00       (p = 0,00)          sum2=0,00           </text:span></text:p>
      <text:p text:style-name="Text_20_body"><text:span text:style-name="Source_20_Text">Cumulative sums test - backward         871,00       (p = 0,00)          sum2=0,00           </text:span></text:p>
      <text:p text:style-name="Text_20_body"><text:span text:style-name="Source_20_Text">Random excursions test                  8,02         random (p = 0,16)   </text:span></text:p>
      <text:p text:style-name="Text_20_body"><text:span text:style-name="Source_20_Text">Random excursions variant test (0)      22,00        random (p = 0,33)   </text:span></text:p>
      <text:p text:style-name="Text_20_body"><text:span text:style-name="Source_20_Text">File 11: C:\java\diplomski\TXT fer.hr.html 210 kB</text:span></text:p>
      <text:p text:style-name="Text_20_body"><text:span text:style-name="Source_20_Text">Testing from byte 107957, block is 7462</text:span></text:p>
      <text:p text:style-name="Text_20_body"><text:span text:style-name="Source_20_Text">Frequency test                          22,94        (p = 0,00)          Ones=2740,00        Frequency=-1982,00  </text:span></text:p>
      <text:p text:style-name="Text_20_body"><text:span text:style-name="Source_20_Text">Block frequency test 128b               1183,88      (p = 0,00)          Sum=2,31            </text:span></text:p>
      <text:p text:style-name="Text_20_body"><text:span text:style-name="Source_20_Text">Block frequency test 256b               1028,38      (p = 0,00)          Sum=1,00            </text:span></text:p>
      <text:p text:style-name="Text_20_body"><text:span text:style-name="Source_20_Text">RLE test                                3286,00      (p = 0,00)          FlipOnes=1643,00    FlipZeroes=1643,00  </text:span></text:p>
      <text:p text:style-name="Text_20_body"><text:span text:style-name="Source_20_Text">Binary matrix rank test                 45,38        (p = 0,00)          F_30=7,00           </text:span></text:p>
      <text:p text:style-name="Text_20_body"><text:span text:style-name="Source_20_Text">Longest run of ones test                159,44       (p = 0,00)          v_n_obs=4,00        </text:span></text:p>
      <text:p text:style-name="Text_20_body"><text:span text:style-name="Source_20_Text">DFT spectral test                       3643,00      (p = 0,00)          D=10,47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3,29         random (p = 0,77)   </text:span></text:p>
      <text:p text:style-name="Text_20_body"><text:span text:style-name="Source_20_Text">Serial processor (8)                    12308,52     (p = 0,00)          Del2=7563,60        psim1=11935,54      psim2=7190,62       p_value1=0,00       p_value2=0,00       </text:span></text:p>
      <text:p text:style-name="Text_20_body"><text:span text:style-name="Source_20_Text">Approximate entropy test, 8b            4417,97      (p = 0,00)          apen=0,40           </text:span></text:p>
      <text:p text:style-name="Text_20_body"><text:span text:style-name="Source_20_Text">Cumulative sums test - forward          1993,00      (p = 0,00)          sum2=0,00           </text:span></text:p>
      <text:p text:style-name="Text_20_body"><text:span text:style-name="Source_20_Text">Cumulative sums test - backward         1986,00      (p = 0,00)          sum2=0,00           </text:span></text:p>
      <text:p text:style-name="Text_20_body"><text:span text:style-name="Source_20_Text">Random excursions test                  11,46        random (p = 0,04)   </text:span></text:p>
      <text:p text:style-name="Text_20_body"><text:span text:style-name="Source_20_Text">Random excursions variant test (0)      2,00         random (p = 0,82)   </text:span></text:p>
      <text:p text:style-name="Text_20_body"><text:span text:style-name="Source_20_Text">File 12: C:\java\diplomski\TXT sol.py 14 kB</text:span></text:p>
      <text:p text:style-name="Text_20_body"><text:span text:style-name="Source_20_Text">Testing from byte 7462, block is 7462</text:span></text:p>
      <text:p text:style-name="Text_20_body"><text:span text:style-name="Source_20_Text">Frequency test                          6,78         (p = 0,00)          Ones=3438,00        Frequency=-586,00   </text:span></text:p>
      <text:p text:style-name="Text_20_body"><text:span text:style-name="Source_20_Text">Block frequency test 128b               92,09        (p = 0,00)          Sum=0,18            </text:span></text:p>
      <text:p text:style-name="Text_20_body"><text:span text:style-name="Source_20_Text">Block frequency test 256b               62,30        (p = 0,00)          Sum=0,06            </text:span></text:p>
      <text:p text:style-name="Text_20_body"><text:span text:style-name="Source_20_Text">RLE test                                3906,00      (p = 0,00)          FlipOnes=1953,00    FlipZeroes=1953,00  </text:span></text:p>
      <text:p text:style-name="Text_20_body"><text:span text:style-name="Source_20_Text">Binary matrix rank test                 45,38        (p = 0,00)          F_30=7,00           </text:span></text:p>
      <text:p text:style-name="Text_20_body"><text:span text:style-name="Source_20_Text">Longest run of ones test                251,38       (p = 0,00)          v_n_obs=4,00        </text:span></text:p>
      <text:p text:style-name="Text_20_body"><text:span text:style-name="Source_20_Text">DFT spectral test                       3599,00      (p = 0,00)          D=5,79 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3,86         random (p = 0,70)   </text:span></text:p>
      <text:p text:style-name="Text_20_body"><text:span text:style-name="Source_20_Text">Serial processor (8)                    2361,05      (p = 0,00)          Del2=1127,33        psim1=2593,19       psim2=1359,47       p_value1=0,00       p_value2=0,00       </text:span></text:p>
      <text:p text:style-name="Text_20_body"><text:span text:style-name="Source_20_Text">Approximate entropy test, 8b            3589,91      (p = 0,00)          apen=0,45           </text:span></text:p>
      <text:p text:style-name="Text_20_body"><text:span text:style-name="Source_20_Text">Cumulative sums test - forward          587,00       (p = 0,00)          sum2=0,00           </text:span></text:p>
      <text:p text:style-name="Text_20_body"><text:span text:style-name="Source_20_Text">Cumulative sums test - backward         591,00       (p = 0,00)          sum2=0,00           </text:span></text:p>
      <text:p text:style-name="Text_20_body"><text:span text:style-name="Source_20_Text">Random excursions test                  3,06         random (p = 0,69)   </text:span></text:p>
      <text:p text:style-name="Text_20_body"><text:span text:style-name="Source_20_Text">Random excursions variant test (0)      11,00        random (p = 0,61)   </text:span></text:p>
      <text:p text:style-name="Text_20_body"><text:span text:style-name="Source_20_Text">File 13: C:\java\diplomski\ZIP Java HW06.zip 84 kB</text:span></text:p>
      <text:p text:style-name="Text_20_body"><text:span text:style-name="Source_20_Text">Testing from byte 43284, block is 7462</text:span></text:p>
      <text:p text:style-name="Text_20_body"><text:span text:style-name="Source_20_Text">Frequency test                          0,21         random (p = 0,83)   Ones=3722,00        Frequency=-18,00    </text:span></text:p>
      <text:p text:style-name="Text_20_body"><text:span text:style-name="Source_20_Text">Block frequency test 128b               83,72        random (p = 0,02)   Sum=0,16            </text:span></text:p>
      <text:p text:style-name="Text_20_body"><text:span text:style-name="Source_20_Text">Block frequency test 256b               49,05        random (p = 0,01)   Sum=0,05            </text:span></text:p>
      <text:p text:style-name="Text_20_body"><text:span text:style-name="Source_20_Text">RLE test                                3771,00      random (p = 0,35)   FlipOnes=1885,00    FlipZeroes=1886,00  </text:span></text:p>
      <text:p text:style-name="Text_20_body"><text:span text:style-name="Source_20_Text">Binary matrix rank test                 0,75         random (p = 0,69)   F_30=1,00           </text:span></text:p>
      <text:p text:style-name="Text_20_body"><text:span text:style-name="Source_20_Text">Longest run of ones test                6,54         random (p = 0,26)   v_n_obs=7,00        </text:span></text:p>
      <text:p text:style-name="Text_20_body"><text:span text:style-name="Source_20_Text">DFT spectral test                       3548,00      random (p = 0,71)   D=0,38 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1,29         random (p = 0,97)   </text:span></text:p>
      <text:p text:style-name="Text_20_body"><text:span text:style-name="Source_20_Text">Serial processor (8)                    224,99       (p = 0,00)          Del2=111,65         psim1=211,48        psim2=98,15         p_value1=0,00       p_value2=0,00       </text:span></text:p>
      <text:p text:style-name="Text_20_body"><text:span text:style-name="Source_20_Text">Approximate entropy test, 8b            396,81       (p = 0,00)          apen=0,67           </text:span></text:p>
      <text:p text:style-name="Text_20_body"><text:span text:style-name="Source_20_Text">Cumulative sums test - forward          175,00       random (p = 0,09)   sum2=0,04           </text:span></text:p>
      <text:p text:style-name="Text_20_body"><text:span text:style-name="Source_20_Text">Cumulative sums test - backward         193,00       random (p = 0,05)   sum2=0,03           </text:span></text:p>
      <text:p text:style-name="Text_20_body"><text:span text:style-name="Source_20_Text">Random excursions test                  7,47         random (p = 0,19)   </text:span></text:p>
      <text:p text:style-name="Text_20_body"><text:span text:style-name="Source_20_Text">Random excursions variant test (0)      35,00        random (p = 0,93)   </text:span></text:p>
      <text:p text:style-name="Text_20_body"><text:span text:style-name="Source_20_Text">File 14: C:\java\diplomski\ZIP Apache-maven-3.3.1-bin.zip 7985 kB</text:span></text:p>
      <text:p text:style-name="Text_20_body"><text:span text:style-name="Source_20_Text">Testing from byte 4088722, block is 7462</text:span></text:p>
      <text:p text:style-name="Text_20_body"><text:span text:style-name="Source_20_Text">Frequency test                          2,36         random (p = 0,02)   Ones=3629,00        Frequency=-204,00   </text:span></text:p>
      <text:p text:style-name="Text_20_body"><text:span text:style-name="Source_20_Text">Block frequency test 128b               64,59        random (p = 0,26)   Sum=0,13            </text:span></text:p>
      <text:p text:style-name="Text_20_body"><text:span text:style-name="Source_20_Text">Block frequency test 256b               27,14        random (p = 0,56)   Sum=0,03            </text:span></text:p>
      <text:p text:style-name="Text_20_body"><text:span text:style-name="Source_20_Text">RLE test                                3713,00      random (p = 0,72)   FlipOnes=1857,00    FlipZeroes=1856,00  </text:span></text:p>
      <text:p text:style-name="Text_20_body"><text:span text:style-name="Source_20_Text">Binary matrix rank test                 0,75         random (p = 0,69)   F_30=1,00           </text:span></text:p>
      <text:p text:style-name="Text_20_body"><text:span text:style-name="Source_20_Text">Longest run of ones test                14,82        random (p = 0,01)   v_n_obs=5,00        </text:span></text:p>
      <text:p text:style-name="Text_20_body"><text:span text:style-name="Source_20_Text">DFT spectral test                       3563,00      random (p = 0,05)   D=1,97 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1,86         random (p = 0,93)   </text:span></text:p>
      <text:p text:style-name="Text_20_body"><text:span text:style-name="Source_20_Text">Serial processor (8)                    164,98       random (p = 0,02)   Del2=74,10          psim1=207,95        psim2=117,07        p_value1=0,02       p_value2=0,18       </text:span></text:p>
      <text:p text:style-name="Text_20_body"><text:span text:style-name="Source_20_Text">Approximate entropy test, 8b            324,64       (p = 0,00)          apen=0,67           </text:span></text:p>
      <text:p text:style-name="Text_20_body"><text:span text:style-name="Source_20_Text">Cumulative sums test - forward          212,00       random (p = 0,03)   sum2=0,01           </text:span></text:p>
      <text:p text:style-name="Text_20_body"><text:span text:style-name="Source_20_Text">Cumulative sums test - backward         206,00       random (p = 0,03)   sum2=0,02           </text:span></text:p>
      <text:p text:style-name="Text_20_body"><text:span text:style-name="Source_20_Text">Random excursions test                  53,61        (p = 0,00)          </text:span></text:p>
      <text:p text:style-name="Text_20_body"><text:span text:style-name="Source_20_Text">Random excursions variant test (0)      9,00         random (p = 0,55)   </text:span></text:p>
      <text:p text:style-name="Text_20_body"><text:span text:style-name="Source_20_Text">File 15: C:\java\diplomski\RAR S.A.R.S. - Perspektiva.rar 43470 kB</text:span></text:p>
      <text:p text:style-name="Text_20_body"><text:span text:style-name="Source_20_Text">Testing from byte 22257067, block is 7462</text:span></text:p>
      <text:p text:style-name="Text_20_body"><text:span text:style-name="Source_20_Text">Frequency test                          3,01         (p = 0,00)          Ones=3601,00        Frequency=-260,00   </text:span></text:p>
      <text:p text:style-name="Text_20_body"><text:span text:style-name="Source_20_Text">Block frequency test 128b               91,38        (p = 0,00)          Sum=0,18            </text:span></text:p>
      <text:p text:style-name="Text_20_body"><text:span text:style-name="Source_20_Text">Block frequency test 256b               57,53        (p = 0,00)          Sum=0,06            </text:span></text:p>
      <text:p text:style-name="Text_20_body"><text:span text:style-name="Source_20_Text">RLE test                                3627,00      random (p = 0,02)   FlipOnes=1814,00    FlipZeroes=1813,00  </text:span></text:p>
      <text:p text:style-name="Text_20_body"><text:span text:style-name="Source_20_Text">Binary matrix rank test                 0,75         random (p = 0,69)   F_30=1,00           </text:span></text:p>
      <text:p text:style-name="Text_20_body"><text:span text:style-name="Source_20_Text">Longest run of ones test                1,60         random (p = 0,90)   v_n_obs=6,00        </text:span></text:p>
      <text:p text:style-name="Text_20_body"><text:span text:style-name="Source_20_Text">DFT spectral test                       3537,00      random (p = 0,43)   D=-0,79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6,43         random (p = 0,38)   </text:span></text:p>
      <text:p text:style-name="Text_20_body"><text:span text:style-name="Source_20_Text">Serial processor (8)                    153,15       random (p = 0,06)   Del2=81,36          psim1=209,56        psim2=137,77        p_value1=0,06       p_value2=0,07       </text:span></text:p>
      <text:p text:style-name="Text_20_body"><text:span text:style-name="Source_20_Text">Approximate entropy test, 8b            299,24       random (p = 0,03)   apen=0,67           </text:span></text:p>
      <text:p text:style-name="Text_20_body"><text:span text:style-name="Source_20_Text">Cumulative sums test - forward          277,00       (p = 0,00)          sum2=0,00           </text:span></text:p>
      <text:p text:style-name="Text_20_body"><text:span text:style-name="Source_20_Text">Cumulative sums test - backward         286,00       (p = 0,00)          sum2=0,00           </text:span></text:p>
      <text:p text:style-name="Text_20_body"><text:span text:style-name="Source_20_Text">Random excursions test                  5,21         random (p = 0,39)   </text:span></text:p>
      <text:p text:style-name="Text_20_body"><text:span text:style-name="Source_20_Text">Random excursions variant test (0)      4,00         random (p = 0,72)   </text:span></text:p>
      <text:p text:style-name="Text_20_body"><text:span text:style-name="Source_20_Text">File 16: C:\java\diplomski\SANITYCHECK randombits.rng 32 kB</text:span></text:p>
      <text:p text:style-name="Text_20_body"><text:span text:style-name="Source_20_Text">Testing from byte 16384, block is 7462</text:span></text:p>
      <text:p text:style-name="Text_20_body"><text:span text:style-name="Source_20_Text">Frequency test                          1,20         random (p = 0,23)   Ones=3783,00        Frequency=104,00    </text:span></text:p>
      <text:p text:style-name="Text_20_body"><text:span text:style-name="Source_20_Text">Block frequency test 128b               68,16        random (p = 0,17)   Sum=0,13            </text:span></text:p>
      <text:p text:style-name="Text_20_body"><text:span text:style-name="Source_20_Text">Block frequency test 256b               40,83        random (p = 0,07)   Sum=0,04            </text:span></text:p>
      <text:p text:style-name="Text_20_body"><text:span text:style-name="Source_20_Text">RLE test                                3746,00      random (p = 0,72)   FlipOnes=1873,00    FlipZeroes=1873,00  </text:span></text:p>
      <text:p text:style-name="Text_20_body"><text:span text:style-name="Source_20_Text">Binary matrix rank test                 1,41         random (p = 0,49)   F_30=0,00           </text:span></text:p>
      <text:p text:style-name="Text_20_body"><text:span text:style-name="Source_20_Text">Longest run of ones test                5,63         random (p = 0,34)   v_n_obs=5,00        </text:span></text:p>
      <text:p text:style-name="Text_20_body"><text:span text:style-name="Source_20_Text">DFT spectral test                       3560,00      random (p = 0,10)   D=1,65 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3,86         random (p = 0,70)   </text:span></text:p>
      <text:p text:style-name="Text_20_body"><text:span text:style-name="Source_20_Text">Serial processor (8)                    107,52       random (p = 0,79)   Del2=54,77          psim1=103,48        psim2=50,74         p_value1=0,91       p_value2=0,79       </text:span></text:p>
      <text:p text:style-name="Text_20_body"><text:span text:style-name="Source_20_Text">Approximate entropy test, 8b            267,72       random (p = 0,29)   apen=0,68           </text:span></text:p>
      <text:p text:style-name="Text_20_body"><text:span text:style-name="Source_20_Text">Cumulative sums test - forward          120,00       random (p = 0,33)   sum2=0,16           </text:span></text:p>
      <text:p text:style-name="Text_20_body"><text:span text:style-name="Source_20_Text">Cumulative sums test - backward         147,00       random (p = 0,18)   sum2=0,09           </text:span></text:p>
      <text:p text:style-name="Text_20_body"><text:span text:style-name="Source_20_Text">Random excursions test                  12,92        random (p = 0,02)   </text:span></text:p>
      <text:p text:style-name="Text_20_body"><text:span text:style-name="Source_20_Text">Random excursions variant test (0)      37,00        random (p = 0,33)   </text:span></text:p>
      <text:p text:style-name="Text_20_body"><text:span text:style-name="Source_20_Text">File 17: C:\java\diplomski\SANITYCHECK block0.rng 10240 kB</text:span></text:p>
      <text:p text:style-name="Text_20_body"><text:span text:style-name="Source_20_Text">Testing from byte 5242880, block is 7462</text:span></text:p>
      <text:p text:style-name="Text_20_body"><text:span text:style-name="Source_20_Text">Frequency test                          2,13         random (p = 0,03)   Ones=3823,00        Frequency=184,00    </text:span></text:p>
      <text:p text:style-name="Text_20_body"><text:span text:style-name="Source_20_Text">Block frequency test 128b               68,91        random (p = 0,15)   Sum=0,13            </text:span></text:p>
      <text:p text:style-name="Text_20_body"><text:span text:style-name="Source_20_Text">Block frequency test 256b               36,89        random (p = 0,15)   Sum=0,04            </text:span></text:p>
      <text:p text:style-name="Text_20_body"><text:span text:style-name="Source_20_Text">RLE test                                3771,00      random (p = 0,33)   FlipOnes=1885,00    FlipZeroes=1886,00  </text:span></text:p>
      <text:p text:style-name="Text_20_body"><text:span text:style-name="Source_20_Text">Binary matrix rank test                 1,48         random (p = 0,48)   F_30=2,00           </text:span></text:p>
      <text:p text:style-name="Text_20_body"><text:span text:style-name="Source_20_Text">Longest run of ones test                7,08         random (p = 0,22)   v_n_obs=6,00        </text:span></text:p>
      <text:p text:style-name="Text_20_body"><text:span text:style-name="Source_20_Text">DFT spectral test                       3532,00      random (p = 0,19)   D=-1,32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1,57         random (p = 0,95)   </text:span></text:p>
      <text:p text:style-name="Text_20_body"><text:span text:style-name="Source_20_Text">Serial processor (8)                    134,55       random (p = 0,33)   Del2=62,46          psim1=154,53        psim2=82,44         p_value1=0,33       p_value2=0,53       </text:span></text:p>
      <text:p text:style-name="Text_20_body"><text:span text:style-name="Source_20_Text">Approximate entropy test, 8b            240,81       random (p = 0,74)   apen=0,68           </text:span></text:p>
      <text:p text:style-name="Text_20_body"><text:span text:style-name="Source_20_Text">Cumulative sums test - forward          204,00       random (p = 0,04)   sum2=0,02           </text:span></text:p>
      <text:p text:style-name="Text_20_body"><text:span text:style-name="Source_20_Text">Cumulative sums test - backward         214,00       random (p = 0,03)   sum2=0,01           </text:span></text:p>
      <text:p text:style-name="Text_20_body"><text:span text:style-name="Source_20_Text">Random excursions test                  3,75         random (p = 0,59)   </text:span></text:p>
      <text:p text:style-name="Text_20_body"><text:span text:style-name="Source_20_Text">Random excursions variant test (0)      50,00        random (p = 0,14)   </text:span></text:p>
      <text:p text:style-name="Text_20_body"><text:span text:style-name="Source_20_Text">File 18: C:\java\diplomski\TC truecrypt volume.tc 102400 kB</text:span></text:p>
      <text:p text:style-name="Text_20_body"><text:span text:style-name="Source_20_Text">Testing from byte 52428800, block is 7462</text:span></text:p>
      <text:p text:style-name="Text_20_body"><text:span text:style-name="Source_20_Text">Frequency test                          0,37         random (p = 0,71)   Ones=3715,00        Frequency=-32,00    </text:span></text:p>
      <text:p text:style-name="Text_20_body"><text:span text:style-name="Source_20_Text">Block frequency test 128b               75,94        random (p = 0,06)   Sum=0,15            </text:span></text:p>
      <text:p text:style-name="Text_20_body"><text:span text:style-name="Source_20_Text">Block frequency test 256b               28,72        random (p = 0,48)   Sum=0,03            </text:span></text:p>
      <text:p text:style-name="Text_20_body"><text:span text:style-name="Source_20_Text">RLE test                                3734,00      random (p = 0,94)   FlipOnes=1867,00    FlipZeroes=1867,00  </text:span></text:p>
      <text:p text:style-name="Text_20_body"><text:span text:style-name="Source_20_Text">Binary matrix rank test                 0,75         random (p = 0,69)   F_30=1,00           </text:span></text:p>
      <text:p text:style-name="Text_20_body"><text:span text:style-name="Source_20_Text">Longest run of ones test                3,02         random (p = 0,70)   v_n_obs=6,00        </text:span></text:p>
      <text:p text:style-name="Text_20_body"><text:span text:style-name="Source_20_Text">DFT spectral test                       3540,00      random (p = 0,64)   D=-0,47             </text:span></text:p>
      <text:p text:style-name="Text_20_body"><text:span text:style-name="Source_20_Text">Universal test                          -1,00        (p = -1,00)         </text:span></text:p>
      <text:p text:style-name="Text_20_body"><text:span text:style-name="Source_20_Text">Linear complexity processor - 1000      4,43         random (p = 0,62)   </text:span></text:p>
      <text:p text:style-name="Text_20_body"><text:span text:style-name="Source_20_Text">Serial processor (8)                    137,85       (p = 0,01)          Del2=95,60          psim1=70,48         psim2=28,23         p_value1=0,26       p_value2=0,01       </text:span></text:p>
      <text:p text:style-name="Text_20_body"><text:span text:style-name="Source_20_Text">Approximate entropy test, 8b            297,67       random (p = 0,04)   apen=0,67           </text:span></text:p>
      <text:p text:style-name="Text_20_body"><text:span text:style-name="Source_20_Text">Cumulative sums test - forward          71,00        random (p = 0,79)   sum2=0,40           </text:span></text:p>
      <text:p text:style-name="Text_20_body"><text:span text:style-name="Source_20_Text">Cumulative sums test - backward         76,00        random (p = 0,74)   sum2=0,37           </text:span></text:p>
      <text:p text:style-name="Text_20_body"><text:span text:style-name="Source_20_Text">Random excursions test                  5,11         random (p = 0,40)   </text:span></text:p>
      <text:p text:style-name="Text_20_body"><text:span text:style-name="Source_20_Text">Random excursions variant test (0)      85,00        random (p = 0,57)  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iktor_kvaternjak:izvjesce25travnja</dc:title>
  </office:meta>
</office:document-meta>
</file>