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viktor_kvaternjak:vk_dnevnik"/><text:bookmark-start text:name="__RefHeading___viktor_kvaternjakkontrolirani_pristup_i_povezivanje_osobnih_podataka_1"/><text:bookmark-start text:name="viktor_kvaternjakkontrolirani_pristup_i_povezivanje_osobnih_podataka"/>Viktor Kvaternjak: Kontrolirani pristup i povezivanje osobnih podataka<text:bookmark-end text:name="__RefHeading___viktor_kvaternjakkontrolirani_pristup_i_povezivanje_osobnih_podataka_1"/><text:bookmark-end text:name="viktor_kvaternjakkontrolirani_pristup_i_povezivanje_osobnih_podataka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iktor_kvaternjak:vk_dnevnik</dc:title>
  </office:meta>
</office:document-meta>
</file>