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zad_deljkic:badusb_dnevnik"/><text:bookmark-start text:name="__RefHeading___zad_deljkicandroid_usb_vektor_napada_1"/><text:bookmark-start text:name="zad_deljkicandroid_usb_vektor_napada"/>Žad Deljkić: Android USB vektor napada<text:bookmark-end text:name="__RefHeading___zad_deljkicandroid_usb_vektor_napada_1"/><text:bookmark-end text:name="zad_deljkicandroid_usb_vektor_napada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28.3.2016._-_3.4.2016_3"/><text:bookmark-start text:name="tjedan_28.3.2016._-_3.4.2016"/>1. tjedan (28.3.2016. - 3.4.2016.)<text:bookmark-end text:name="__RefHeading___tjedan_28.3.2016._-_3.4.2016_3"/><text:bookmark-end text:name="tjedan_28.3.2016._-_3.4.2016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Do sada sam razvio prototip aplikacije za Android uređaje sa instaliranim Kali NetHunterom koja može preko USB-a detektirati OS te pokrenuti USB HID napad, te sam napisao nacrt rada na engleskom.</text:p>
      <text:p text:style-name="Text_20_body">Napisao sam plan rada koji je okvirno dogovoren na početnom sastanku u petak 24.3. Trenutno istražujem što je moguće sa USB napadima, načine detektiranja OS-a preko USB-a te moguće zaštite protiv USB napada.</text:p>
      <text:p text:style-name="Text_20_body">Dok sam istraživao zaštite protiv USB napada općenito, došao sam opet i do Qubes-a, OS-a koji je općenito fokusiran na sigurnost te ju postiže gotovo ekstremnom izolacijom, te sam ga sada i instalirao i trenutno ga isprobavam. Autori su svjesni raznih napada, između ostaloga i USB napada. No ako korisnik koristi USB tipkovnicu i/ili miš, ne postoji nikakva ugrađena zaštita od USB napada. I dalje je vjerojatno moguće nekako ručno zabraniti novim USB uređajima da se spoje (što opet nije idealno rješenje). USB HID napad (isprobao sam simuliranje tipkovnice) funkcionira na Qubes-u, moguće je direktno napasti dom0, najsigurniju domenu, no detektiranje OS-a ne funkcionira, računalo se ne spaja automatski na mrežu sa mobitelom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Jednom kada je istraživanje gotovo, osmisliti daljni smjer rada - što je točno problem kojim će se rad baviti, te kako ćemo ga rješiti.</text:p>
      <text:p text:style-name="Text_20_body">Plan je napraviti nešto novo. Jedna opcija je nastaviti s već razvijenom aplikacijom, završiti ju te joj potencijalno proširiti funkcionalnosti. Druga opcija je osmisliti i implementirati novi USB napad koji do sada nije bio istražen, ukoliko pronađemo nešto takvo.</text:p>
      <text:h text:style-name="Heading_20_4" text:outline-level="4"><text:bookmark-start text:name="__RefHeading___tjedan_4.4.2016._-_10.4.2016_6"/><text:bookmark-start text:name="tjedan_4.4.2016._-_10.4.2016"/>2. tjedan (4.4.2016. - 10.4.2016.)<text:bookmark-end text:name="__RefHeading___tjedan_4.4.2016._-_10.4.2016_6"/><text:bookmark-end text:name="tjedan_4.4.2016._-_10.4.2016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ikupio sam literaturu koja bi mogla biti vezana uz ovaj rad te ju sortirao u kategorije:</text:p>
      <text:list text:style-name="List_20_1" text:continue-numbering="false">
        <text:list-item>
          <text:p text:style-name="List_20_1_Content_First"> USB napadi sa Androida na PC</text:p>
        </text:list-item>
        <text:list-item>
          <text:p text:style-name="List_20_1_Content"> Napadi na Android (kojima bi se mobitel mogao “zaraziti” tako da kasnije može napasti računala s kojima se spoji)</text:p>
        </text:list-item>
        <text:list-item>
          <text:p text:style-name="List_20_1_Content"> Obrane od USB napada</text:p>
        </text:list-item>
        <text:list-item>
          <text:p text:style-name="List_20_1_Content_Last"> Detekcija OS-a preko USB-a</text:p>
        </text:list-item>
      </text:list>
      <text:p text:style-name="Text_20_body">Literatura se nalazi u <text:a xlink:type="simple" xlink:href="https://www.zotero.org/groups/android_usb_attack_vector/items" text:style-name="Internet_20_link" text:visited-style-name="Visited_20_Internet_20_Link">Zotero grupi</text:a>.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Pročitati i odrediti koja je literatura najrelevantnija, te ovisno o postojećim radovima odrediti daljnji smjer ovog rada kako bi se napravilo nešto novo.</text:p>
      <text:p text:style-name="Text_20_body">Za sada okvirnim pregledom svih radova nisam naišao na ništa slično aplikaciji koju sam razvio, tako da mi se čini da bi nastavak u tom smjeru bio dobar.</text:p>
      <text:h text:style-name="Heading_20_4" text:outline-level="4"><text:bookmark-start text:name="__RefHeading___tjedan_11.4.2016._-_17.4.2016_9"/><text:bookmark-start text:name="tjedan_11.4.2016._-_17.4.2016"/>3. tjedan (11.4.2016. - 17.4.2016.)<text:bookmark-end text:name="__RefHeading___tjedan_11.4.2016._-_17.4.2016_9"/><text:bookmark-end text:name="tjedan_11.4.2016._-_17.4.2016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p text:style-name="Text_20_body">Pročitao sam literaturu, organizirao ju te napisao bilješke o bitnim dijelovima (sve je u Zotero grupi).</text:p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zad_deljkic:badusb_dnevnik</dc:title>
  </office:meta>
</office:document-meta>
</file>