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ogledni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x-y.2014_3"/><text:bookmark-start text:name="tjedan_x-y.2014"/>1. tjedan (X-Y.2014.)<text:bookmark-end text:name="__RefHeading___tjedan_x-y.2014_3"/><text:bookmark-end text:name="tjedan_x-y.2014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x-y.2014_6"/><text:bookmark-start text:name="tjedan_x-y.20141"/>2. tjedan (X-Y.2014.)<text:bookmark-end text:name="__RefHeading___tjedan_x-y.2014_6"/><text:bookmark-end text:name="tjedan_x-y.20141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ogledni_dnevnik</dc:title>
  </office:meta>
</office:document-meta>
</file>