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://www.ideachampions.com/weblogs/strange-albert-einstein.jpg"><draw:frame draw:style-name="mediaright" draw:name="0" text:anchor-type="paragraph" draw:z-index="0" svg:width="3.96875cm" svg:height="7.9375cm"><draw:image xlink:href="http://www.ideachampions.com/weblogs/strange-albert-einstein.jpg" xlink:type="simple" xlink:show="embed" xlink:actuate="onLoad"/></draw:frame></draw:a><text:span text:style-name="Strong_20_Emphasis"><text:bookmark text:name="studenti:zad_deljkic:zd_id"/>Ime: </text:span> Žad<text:line-break/>
<text:span text:style-name="Strong_20_Emphasis">Prezime: </text:span> Deljkić<text:line-break/></text:p>
      <text:p text:style-name="Text_20_body"><text:span text:style-name="Strong_20_Emphasis">Smjer: </text:span> RZ</text:p>
      <text:p text:style-name="Horizontal_20_Line"/>
      <text:p text:style-name="Text_20_body"><text:span text:style-name="Strong_20_Emphasis">Moje područje stručnog interesa: </text:span></text:p>
      <text:list text:style-name="List_20_1" text:continue-numbering="false">
        <text:list-item>
          <text:p text:style-name="List_20_1_Content_First"> informacijska sigurnost, primjena u stvarnom svijetu</text:p>
          <text:list text:style-name="List_20_1">
            <text:list-item>
              <text:p text:style-name="List_20_1_Content"> penetration testing</text:p>
              <text:list text:style-name="List_20_1">
                <text:list-item>
                  <text:p text:style-name="List_20_1_Content"> općenita primjena, pisanje vlastitih exploita i njihova integracija sa Metasploitom</text:p>
                </text:list-item>
              </text:list>
            </text:list-item>
            <text:list-item>
              <text:p text:style-name="List_20_1_Content"> kriptografija</text:p>
              <text:list text:style-name="List_20_1">
                <text:list-item>
                  <text:p text:style-name="List_20_1_Content"> matematička pozadina algoritama, kriptoanaliza</text:p>
                </text:list-item>
              </text:list>
            </text:list-item>
            <text:list-item>
              <text:p text:style-name="List_20_1_Content"> reverse engineering</text:p>
            </text:list-item>
            <text:list-item>
              <text:p text:style-name="List_20_1_Content"> forenzika</text:p>
            </text:list-item>
            <text:list-item>
              <text:p text:style-name="List_20_1_Content"> ali i sva ostala podpodručja</text:p>
            </text:list-item>
          </text:list>
        </text:list-item>
        <text:list-item>
          <text:p text:style-name="List_20_1_Content"> programiranje, rješavanje pametnih problema na elegantan i efikasan način, korištenje pravih alata za problem koji treba rješiti</text:p>
        </text:list-item>
        <text:list-item>
          <text:p text:style-name="List_20_1_Content"> mreže</text:p>
          <text:list text:style-name="List_20_1">
            <text:list-item>
              <text:p text:style-name="List_20_1_Content"> općenito kako funkcioniraju, pogotovo u kontekstu informacijske sigurnosti i mrežnog programiranja</text:p>
            </text:list-item>
            <text:list-item>
              <text:p text:style-name="List_20_1_Content"> postavljanje servera različitih svrha</text:p>
            </text:list-item>
          </text:list>
        </text:list-item>
        <text:list-item>
          <text:p text:style-name="List_20_1_Content"> matematika, pogotovo primjena na rješavanje stvarnih problema (primjerice kriptografija)</text:p>
        </text:list-item>
        <text:list-item>
          <text:p text:style-name="List_20_1_Content"> izrada igara - konkretno više 3D svijetova nego samog gameplay-a, pogotovo sada kada je to posebno relevantno zbog napredaka u Virtual Reality-u</text:p>
        </text:list-item>
        <text:list-item>
          <text:p text:style-name="List_20_1_Content_Last"> interdisciplinarnost koja kombinira računarstvo i druga područja primjerice psihologiju ili medicinu</text:p>
        </text:list-item>
      </text:list>
      <text:p text:style-name="Text_20_body"><text:span text:style-name="Strong_20_Emphasis">Ne volim raditi: </text:span></text:p>
      <text:list text:style-name="List_20_1" text:continue-numbering="false">
        <text:list-item>
          <text:p text:style-name="List_20_1_Content_First"> stvari za koje mi se čine da nemaju praktičnu vrijednost</text:p>
          <text:list text:style-name="List_20_1">
            <text:list-item>
              <text:p text:style-name="List_20_1_Content"> ne smeta mi ako nešto radim zato da to naučim, makar neće predstavljati neku praktičnu vrijednost drugima</text:p>
            </text:list-item>
            <text:list-item>
              <text:p text:style-name="List_20_1_Content"> smeta mi ako radim nešto i neću naučiti ništa iz toga, ako to obavljam samo zbog formalnosti</text:p>
            </text:list-item>
          </text:list>
        </text:list-item>
        <text:list-item>
          <text:p text:style-name="List_20_1_Content"> rješavati probleme krivim alatima jer je to tako zadano u zadatku</text:p>
        </text:list-item>
        <text:list-item>
          <text:p text:style-name="List_20_1_Content_Last"> detaljno učenje stvari koje imaju primjenu u jako uskom području koje me ne zanima</text:p>
        </text:list-item>
      </text:list>
      <text:p text:style-name="Horizontal_20_Line"/>
      <text:p text:style-name="Text_20_body"><text:span text:style-name="Strong_20_Emphasis">Vještine: </text:span></text:p>
      <text:list text:style-name="List_20_1" text:continue-numbering="false">
        <text:list-item>
          <text:p text:style-name="List_20_1_Content_First"> programiranje</text:p>
          <text:list text:style-name="List_20_1">
            <text:list-item>
              <text:p text:style-name="List_20_1_Content"> krenuo sam programirati oko 10-11 godine (neke osnove u Basic-u), motiviran izradom igrica</text:p>
            </text:list-item>
            <text:list-item>
              <text:p text:style-name="List_20_1_Content"> od 13. do 18. godine sam svake godine išao na državno natjecanje iz programiranja (u osnovnoj školi u kategoriji QBasic, u srednjoj u kategoriji C++)</text:p>
            </text:list-item>
            <text:list-item>
              <text:p text:style-name="List_20_1_Content"> najviše se snalazim u C++u, i od nedavno u Pythonu, imam i iskustva u ostalim jezicima i voljan sam i sposoban naučiti ih bolje</text:p>
            </text:list-item>
            <text:list-item>
              <text:p text:style-name="List_20_1_Content"> snalazim se u Qt framework-u (za C++) koji je izrazito koristan za izradu skoro biločega ozbiljnog</text:p>
            </text:list-item>
          </text:list>
        </text:list-item>
        <text:list-item>
          <text:p text:style-name="List_20_1_Content"> osnovna znanja i vještine u području informacijske sigurnosti</text:p>
          <text:list text:style-name="List_20_1">
            <text:list-item>
              <text:p text:style-name="List_20_1_Content"> korištenje i razumijevanje rada programa kao što su nmap, Wireshark, Metasploit, Aircrack-ng</text:p>
            </text:list-item>
            <text:list-item>
              <text:p text:style-name="List_20_1_Content"> pisanje, testiranje i razumijevanje osnovnih exploita</text:p>
            </text:list-item>
          </text:list>
        </text:list-item>
        <text:list-item>
          <text:p text:style-name="List_20_1_Content"> osnovna znanja i vještine izrade web stranica (html/css/javascript/php/sql)</text:p>
        </text:list-item>
        <text:list-item>
          <text:p text:style-name="List_20_1_Content"> imam iskustva sa radom u programima relevantnima za izradu igara, to iskustvo je primjenjivo i na druge svrhe</text:p>
          <text:list text:style-name="List_20_1">
            <text:list-item>
              <text:p text:style-name="List_20_1_Content"> konkretno Unity3D (izrazito popularan game engine, sa malo truda se može puno postići), Blender (3D modeliranje/animiranje), GIMP/Inkscape (uređivanje raster/vector slika), Audacity (uređivnje zvukova)</text:p>
            </text:list-item>
          </text:list>
        </text:list-item>
        <text:list-item>
          <text:p text:style-name="List_20_1_Content"> iskustvo rada na Linux-u i nešto manje na BSD-u</text:p>
          <text:list text:style-name="List_20_1">
            <text:list-item>
              <text:p text:style-name="List_20_1_Content"> općenito svakodnevno korištenje linux-a, česti unix alati, osnovno razumijevanje kako većina stvari funkcionira</text:p>
            </text:list-item>
            <text:list-item>
              <text:p text:style-name="List_20_1_Content_Last"> stavljanje i konfiguriranje custom linux firmware-a (DD-WRT) na kućne rutere kako bi im se poboljšale mogućnosti</text:p>
            </text:list-item>
          </text:list>
        </text:list-item>
      </text:list>
      <text:p text:style-name="Text_20_body"><text:span text:style-name="Strong_20_Emphasis">Moje dobre osobine: </text:span></text:p>
      <text:list text:style-name="List_20_1" text:continue-numbering="false">
        <text:list-item>
          <text:p text:style-name="List_20_1_Content_First"> dobro se snalazim među ljudima</text:p>
        </text:list-item>
        <text:list-item>
          <text:p text:style-name="List_20_1_Content"> imam solidno znanje engleskog jezika (položena razina C1)</text:p>
        </text:list-item>
        <text:list-item>
          <text:p text:style-name="List_20_1_Content_Last"> znam organizirati posao</text:p>
        </text:list-item>
      </text:list>
      <text:p text:style-name="Text_20_body"><text:span text:style-name="Strong_20_Emphasis">Osobine koje želim poboljšati: </text:span></text:p>
      <text:list text:style-name="List_20_1" text:continue-numbering="false">
        <text:list-item>
          <text:p text:style-name="List_20_1_Content_First"> htio bih dobiti više praktičnog iskustva u područjima koja me zanimaju, posebice informacijska sigurnost</text:p>
        </text:list-item>
        <text:list-item>
          <text:p text:style-name="List_20_1_Content"> htio bih razviti nekakvu općenito primijenjivu sposobnost vizualnog dizajna/umjetnosti</text:p>
          <text:list text:style-name="List_20_1">
            <text:list-item>
              <text:p text:style-name="List_20_1_Content"> npr. sposobnost stvaranja 2D slika i 3D modela (od samog modeliranja, do UV unwrapanja, stvaranja tekstura i animiranja) te njihovu zajedničku kompoziciju u koherentnu cijelinu</text:p>
            </text:list-item>
            <text:list-item>
              <text:p text:style-name="List_20_1_Content_Last"> sposobnost dizajniranja web stranica i različitih vrsta grafičkih sučelja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zad_deljkic:zd_id</dc:title>
  </office:meta>
</office:document-meta>
</file>